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88060d87a7e8557d36648c9594c2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ews:moose-malware"/><text:bookmark-start text:name="__RefHeading___moose-malware-il-utilise-des-routeurs-mal-proteges-pour-frauder-les-reseaux-sociaux_1"/><text:bookmark-start text:name="moose-malware-il-utilise-des-routeurs-mal-proteges-pour-frauder-les-reseaux-sociaux"/>Moose Malware, il utilise des routeurs mal protégés pour frauder les Réseaux sociaux<text:bookmark-end text:name="__RefHeading___moose-malware-il-utilise-des-routeurs-mal-proteges-pour-frauder-les-reseaux-sociaux_1"/><text:bookmark-end text:name="moose-malware-il-utilise-des-routeurs-mal-proteges-pour-frauder-les-reseaux-sociaux"/></text:h>
      <text:p text:style-name="Text_20_body"><draw:frame draw:style-name="medialeft" draw:name="0" text:anchor-type="paragraph" draw:z-index="0" svg:width="2.1166666666667cm" style:rel-width="100%" svg:height="3.0574074074074cm" style:rel-height="scale"><draw:image xlink:href="Pictures/e188060d87a7e8557d36648c9594c2ca.png" xlink:type="simple" xlink:show="embed" xlink:actuate="onLoad"/></draw:frame>Moose est suffisamment sophistiqué pour faire des détournements de DNS, DDoS et la pénétration du réseau profond … alors pourquoi perd il son temps sur Instagram?</text:p>
      <text:p text:style-name="Text_20_body">Un nouveau ver exploitant les routeurs mal protégés, l'exploit n'est pas une vulnérabilité en soi, mais plutôt un simple brute force, selon des chercheurs de <text:a xlink:type="simple" xlink:href="http://www.welivesecurity.com/wp-content/uploads/2015/05/Dissecting-LinuxMoose.pdf" text:style-name="Internet_20_link" text:visited-style-name="Visited_20_Internet_20_Link">ESET</text:a>.<text:line-break/>
Le malware, que les chercheurs ont baptisé Moose, pourrait être utilisé a de grandes fins.<text:line-break/>
Notamment le détournement de DNS, DDoS, et la pénétration du réseau profond, mais l’assaillant jusqu'à présent semble l'utiliser pour frauder les réseaux sociaux.</text:p>
      <text:p text:style-name="Text_20_body">Moose Intercepte le trafic réseau non crypté et sa principale charge utile est un service de proxy générique.<text:line-break/>
Il pourrait être adapté à toutes sortes d'activités malveillantes.<text:line-break/>
Pourtant, jusqu'à présent, dans la mesure où les chercheurs peuvent le dire, il vient d'être utilisé pour voler des cookies HTTP sur les sites de réseaux sociaux pour ensuite effectuer des activités frauduleuses.<text:line-break/>
Rien d'aussi sinistre que le chantage ou le vol d'identité, dans l'esprit, la fraude serait centrée sur de faux “like”, “follow”, et la création de nouveaux comptes.<text:line-break/></text:p>
      <text:p text:style-name="Text_20_body">La suite : <text:a xlink:type="simple" xlink:href="http://www.darkreading.com/perimeter/moose-malware-uses-linux-routers-for-social-network-fraud/d/d-id/1320583" text:style-name="Internet_20_link" text:visited-style-name="Visited_20_Internet_20_Link">darkreading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53:57</meta:creation-date>
    <dc:creator>Generated</dc:creator>
    <dc:date>2026-09-16T03::53:57</dc:date>
    <dc:language>en-US</dc:language>
    <meta:editing-cycles>1</meta:editing-cycles>
    <meta:editing-duration>PT0S</meta:editing-duration>
    <dc:title>news:moose-malware</dc:title>
  </office:meta>
</office:document-meta>
</file>