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f0deb4e972ddc791d68a9bbb8640034.png"/>
  <manifest:file-entry manifest:media-type="image/png" manifest:full-path="Pictures/37dc720b8b09bd30b30a443c00ad728e.png"/>
  <manifest:file-entry manifest:media-type="image/png" manifest:full-path="Pictures/1a1d02982a25be7c82b17890655dbe6d.png"/>
  <manifest:file-entry manifest:media-type="image/png" manifest:full-path="Pictures/f01bdf840d8624a6109a84174eee5513.png"/>
  <manifest:file-entry manifest:media-type="image/png" manifest:full-path="Pictures/ce9540050799a3452736f51ec7c2d6f3.png"/>
  <manifest:file-entry manifest:media-type="image/png" manifest:full-path="Pictures/c3c65d02a25ae6a54beec0ea07b49b2e.png"/>
  <manifest:file-entry manifest:media-type="image/png" manifest:full-path="Pictures/52bcf6d5be6ffd6631b642dd7e4bcce7.png"/>
  <manifest:file-entry manifest:media-type="image/png" manifest:full-path="Pictures/aefe63ad6660ceb39c9dd66aac371d8e.png"/>
  <manifest:file-entry manifest:media-type="image/png" manifest:full-path="Pictures/103e056e85ba06730952160ad49ffd98.png"/>
  <manifest:file-entry manifest:media-type="image/png" manifest:full-path="Pictures/65f4803c5e0ecd51b2a2f1ca09631523.png"/>
  <manifest:file-entry manifest:media-type="image/png" manifest:full-path="Pictures/2da15626e426edb639bb351e30c921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aspberrypi:ap-wifi"/><text:bookmark-start text:name="__RefHeading___point-d-acces-wifi_1"/><text:bookmark-start text:name="point-d-acces-wifi"/>Point D'acces Wifi<text:bookmark-end text:name="__RefHeading___point-d-acces-wifi_1"/><text:bookmark-end text:name="point-d-acces-wifi"/></text:h>
      <text:p text:style-name="Text_20_body"><draw:frame draw:style-name="medialeft" draw:name="0" text:anchor-type="paragraph" draw:z-index="0" svg:width="3.96875cm" style:rel-width="100%" svg:height="3.5321875cm" style:rel-height="scale"><draw:image xlink:href="Pictures/2f0deb4e972ddc791d68a9bbb8640034.png" xlink:type="simple" xlink:show="embed" xlink:actuate="onLoad"/></draw:frame>Nous allons transformer un raspberry pi sous raspbian en point d’accès wifi. <text:line-break/>
J’utilise pour cela un rapsberry pi b+ connectée à internet par une connexion filaire.<text:line-break/>
<text:line-break/>
<text:line-break/>
<text:line-break/></text:p>
      <text:h text:style-name="Heading_20_3" text:outline-level="3"><text:bookmark-start text:name="__RefHeading___installation-de-la-cle-wifi_2"/><text:bookmark-start text:name="installation-de-la-cle-wifi"/>Installation de la clé Wifi<text:bookmark-end text:name="__RefHeading___installation-de-la-cle-wifi_2"/><text:bookmark-end text:name="installation-de-la-cle-wifi"/></text:h>
      <text:p text:style-name="Text_20_body">Le raspberry pi n’est pas conçu avec une interface wifi. Nous avons donc besoin d’utiliser une clé wifi.<text:line-break/>
Raspbian reconnaitra la plupart des clés usb wifi.</text:p>
      <text:p text:style-name="Text_20_body">Le plus simple pour savoir si votre clé Wifi est reconnue est de la brancher au raspberry pi et d’utiliser la commande : <text:line-break/></text:p>
      <text:p text:style-name="Text_20_body"><draw:frame draw:style-name="mediacenter" draw:name="1" text:anchor-type="paragraph" draw:z-index="1" svg:width="15.875cm" svg:height="9.4772157190635cm"><draw:image xlink:href="Pictures/37dc720b8b09bd30b30a443c00ad728e.png" xlink:type="simple" xlink:show="embed" xlink:actuate="onLoad"/></draw:frame></text:p>
      <text:p text:style-name="Text_20_body">Nous avons ici 3 interfaces réseau : <text:line-break/></text:p>
      <text:p text:style-name="Text_20_body"><text:span text:style-name="Strong_20_Emphasis">Eth0</text:span> : la connexion filaire <text:line-break/>
<text:span text:style-name="Strong_20_Emphasis">lo</text:span> : l’interface de loopback <text:line-break/>
<text:span text:style-name="Strong_20_Emphasis">Wan0</text:span> : la clé usb wifi <text:line-break/></text:p>
      <text:p text:style-name="Text_20_body">Il est possible que certains pilotes de chargent le firmware qu’à l’activation du périphérique. Un <text:span text:style-name="Strong_20_Emphasis">ifconfig wlan0 up</text:span> permet de vérifier ce point. La commande <text:span text:style-name="Strong_20_Emphasis">dmesg | tail</text:span> apportera quelques informations utiles : <text:line-break/></text:p>
      <text:p text:style-name="Text_20_body"><draw:frame draw:style-name="mediacenter" draw:name="2" text:anchor-type="paragraph" draw:z-index="2" svg:width="15.875cm" svg:height="3.6754926108374cm"><draw:image xlink:href="Pictures/1a1d02982a25be7c82b17890655dbe6d.png" xlink:type="simple" xlink:show="embed" xlink:actuate="onLoad"/></draw:frame>
<draw:frame draw:style-name="mediacenter" draw:name="3" text:anchor-type="paragraph" draw:z-index="3" svg:width="15.875cm" svg:height="0.70381773399015cm"><draw:image xlink:href="Pictures/f01bdf840d8624a6109a84174eee5513.png" xlink:type="simple" xlink:show="embed" xlink:actuate="onLoad"/></draw:frame></text:p>
      <text:p text:style-name="Text_20_body">Nous avons ici un adaptateur usb Wifi Ralink supporté par le pilote Ralink RT2800 (firmware <text:span text:style-name="Strong_20_Emphasis">/lib/firmware/rt2870.bin</text:span>). Il y a aucune erreur, on peut donc supposer que le périphérique fonctionnera parfaitement. On notera qu’il  est mention de <text:span text:style-name="Strong_20_Emphasis">cfg80211</text:span> cela indique que le périphérique est pris en charge par l’interface/API <text:span text:style-name="Strong_20_Emphasis">nl80211</text:span>, ce qui nous sera utile par la suite.<text:line-break/></text:p>
      <text:h text:style-name="Heading_20_3" text:outline-level="3"><text:bookmark-start text:name="__RefHeading___serveur-wifi_3"/><text:bookmark-start text:name="serveur-wifi"/>Serveur Wifi<text:bookmark-end text:name="__RefHeading___serveur-wifi_3"/><text:bookmark-end text:name="serveur-wifi"/></text:h>
      <text:p text:style-name="Text_20_body">Maintenant que nous avons installé la clé wifi, nous allons transformer notre raspberry pi en point d’accès wifi. Pour cela, il doit permettre les connexions sécurisées et donner des adresses aux machines qui ce connecte. L’installation des paquets <text:span text:style-name="Strong_20_Emphasis">hostapd</text:span> et <text:span text:style-name="Strong_20_Emphasis">isc-dhcp-server</text:span> sont nécessaire.<text:line-break/></text:p>
      <text:p text:style-name="Text_20_body"><draw:frame draw:style-name="mediacenter" draw:name="4" text:anchor-type="paragraph" draw:z-index="4" svg:width="15.875cm" svg:height="1.1227384868421cm"><draw:image xlink:href="Pictures/ce9540050799a3452736f51ec7c2d6f3.png" xlink:type="simple" xlink:show="embed" xlink:actuate="onLoad"/></draw:frame></text:p>
      <text:p text:style-name="Text_20_body">Ce message d’erreur n’est pas un problème, il indique juste que le serveur DHCP ne s’est pas lancé. Ce qui est normal puisqu’il n’est pas configuré par défaut.<text:line-break/>Commençons par le configurer.</text:p>
      <text:p text:style-name="Text_20_body">Ouvrons le fichier /etc/dhcp/dhcpd.conf :</text:p>
      <text:p text:style-name="Preformatted_20_Text"># pas de gestion DDNS<text:line-break/>Ddns-update-style none;<text:line-break/># addresses données pour 600s<text:line-break/>Default-lease-time 600;<text:line-break/># maximum de temps accepté<text:line-break/>Max-lease-time 7200;<text:line-break/># DHCP principal<text:line-break/>Authoritative;<text:line-break/># log dans le journal sys<text:line-break/>Log-facility local7;<text:line-break/><text:line-break/># mon réseau <text:line-break/>Subnet 192.168.2.0 netmask 255.255.255.0 {<text:line-break/># plage d’addresse fourni au utilisateur<text:line-break/>Range 192.168.2.10 192.168.2.20;<text:line-break/># adresse de diffusion<text:line-break/>Option broadcast-address 192.168.2.255<text:line-break/># Adresse du routeur (moi même)<text:line-break/>Option routers 192.168.2.254<text:line-break/># mon nom de domaine<text:line-break/>Option domain-name “local”;<text:line-break/># les serveurs DNS à utiliser<text:line-break/>Option domain-name-servers 8.8.8.8, 8.8.4.4;}</text:p>
      <text:p text:style-name="Text_20_body">Nous avons configuré la configuration réseau que recevrons les utilisateurs de ce point d’accès wifi. Comme serveur DNS, nous utiliserons les serveurs de Google (8.8.8.8 ,8.8.4.4).<text:line-break/></text:p>
      <text:p text:style-name="Text_20_body">Précisons maintenant sur quelle interface réseau de notre raspberry pi nous allons répondre aux demandes DHCP.<text:line-break/></text:p>
      <text:p text:style-name="Text_20_body">Editez le fichier <text:span text:style-name="Strong_20_Emphasis">/etc/default/isc-dhcp-server</text:span> et changer la ligne <text:span text:style-name="Strong_20_Emphasis">INTERFACES= “ ” ** en ajoutant le nom de l’interface Wifi. **INTERFACES= “wlan0</text:span>”.<text:line-break/></text:p>
      <text:p text:style-name="Text_20_body">Vous aimeriez lancer le serveur DHCP maintenant ? il va falloir patienter  car nous n’avons toujours pas configuré notre interface réseau <text:span text:style-name="Strong_20_Emphasis">wlan0</text:span>.<text:line-break/></text:p>
      <text:p text:style-name="Text_20_body">Dans <text:span text:style-name="Strong_20_Emphasis">/etc/network/interfaces</text:span> supprimer tout ce qui concerne l’interface <text:span text:style-name="Strong_20_Emphasis">wlan0</text:span>  et utilisez une configuration statique : <text:line-break/></text:p>
      <text:p text:style-name="Preformatted_20_Text">auto wlan0<text:line-break/>Iface wlan0 inet static<text:line-break/>Address 192.168.2.254<text:line-break/>Netmask 255.255.255.0</text:p>
      <text:p text:style-name="Text_20_body">Utilisez la même adresse IP que celle mise dans le fichier de configuration <text:span text:style-name="Strong_20_Emphasis">dhcpd.conf</text:span>.<text:line-break/></text:p>
      <text:p text:style-name="Text_20_body">L’interface sera automatiquement configurée au démarrage du système, mais il n’est pas nécessaire de redémarrer pour prendre en compte ces changements.<text:line-break/></text:p>
      <text:p text:style-name="Text_20_body"><draw:frame draw:style-name="mediacenter" draw:name="5" text:anchor-type="paragraph" draw:z-index="5" svg:width="7.9375cm" style:rel-width="100%" svg:height="0.873125cm" style:rel-height="scale"><draw:image xlink:href="Pictures/c3c65d02a25ae6a54beec0ea07b49b2e.png" xlink:type="simple" xlink:show="embed" xlink:actuate="onLoad"/></draw:frame></text:p>
      <text:p text:style-name="Text_20_body">Utilisons ifconfig pour vérifier la nouvelle configuration de l’interface:</text:p>
      <text:p text:style-name="Text_20_body"><draw:frame draw:style-name="mediacenter" draw:name="6" text:anchor-type="paragraph" draw:z-index="6" svg:width="15.875cm" svg:height="3.5568369028007cm"><draw:image xlink:href="Pictures/52bcf6d5be6ffd6631b642dd7e4bcce7.png" xlink:type="simple" xlink:show="embed" xlink:actuate="onLoad"/></draw:frame></text:p>
      <text:p text:style-name="Text_20_body">La gestion du hotplug peut interférer dans la configuration manuelle et statique du réseau.<text:line-break/>
Il est possible de supprimer le paquet <text:span text:style-name="Strong_20_Emphasis">ifplugd</text:span> avec la commande <text:span text:style-name="Strong_20_Emphasis">sudo apt-get remove –purge ifplugd</text:span> et vous assurer ensuite que le fichier <text:span text:style-name="Strong_20_Emphasis">/etc/network/interfaces</text:span> comporte bien un auto pour chaque interface. Un fichier <text:span text:style-name="Strong_20_Emphasis">interfaces</text:span> propre ressemblera à ceci : <text:line-break/></text:p>
      <text:p text:style-name="Text_20_body">Auto lo eth0 wlan0</text:p>
      <text:p text:style-name="Preformatted_20_Text">Iface lo inet loopback<text:line-break/><text:line-break/>Iface eth0 inet dhcp<text:line-break/><text:line-break/>Iface wlan0 inet static<text:line-break/>address 192.168.2.254<text:line-break/>netmask 255.255.255.0</text:p>
      <text:p text:style-name="Text_20_body">Il est maintenant possible de démarrer le serveur DHCP : <text:line-break/></text:p>
      <text:p text:style-name="Text_20_body"><draw:frame draw:style-name="mediacenter" draw:name="7" text:anchor-type="paragraph" draw:z-index="7" svg:width="11.90625cm" svg:height="1.4117030201342cm"><draw:image xlink:href="Pictures/aefe63ad6660ceb39c9dd66aac371d8e.png" xlink:type="simple" xlink:show="embed" xlink:actuate="onLoad"/></draw:frame></text:p>
      <text:p text:style-name="Text_20_body">Le serveur n’étant pas lancé, il ne peut s’arrêter. La première ligne est donc normale.<text:line-break/>
La seconde ligne nous dit que tout est OK au lancement du serveur.<text:line-break/></text:p>
      <text:h text:style-name="Heading_20_3" text:outline-level="3"><text:bookmark-start text:name="__RefHeading___securiser-le-point-d-acces-wifi_4"/><text:bookmark-start text:name="securiser-le-point-d-acces-wifi"/>Sécuriser le point d’accès Wifi<text:bookmark-end text:name="__RefHeading___securiser-le-point-d-acces-wifi_4"/><text:bookmark-end text:name="securiser-le-point-d-acces-wifi"/></text:h>
      <text:p text:style-name="Text_20_body">Passons à <text:span text:style-name="Strong_20_Emphasis">hostapd</text:span>  qui est chargé de la gestion des connexions Wifi et surtout d’authentifier ceux qui demandent une connexion.<text:line-break/></text:p>
      <text:p text:style-name="Text_20_body">Le fichier de configuration n’existe pas, il faut le créer ou partir de l’exemple dans <text:span text:style-name="Strong_20_Emphasis">/usr/share/doc/hostapd/examples/hostapd.conf.gz</text:span>.<text:line-break/></text:p>
      <text:p text:style-name="Text_20_body">Voici le contenu de notre fichier créé dans <text:span text:style-name="Strong_20_Emphasis">/etc/hostapd/hostapd.conf</text:span>:<text:line-break/></text:p>
      <text:p text:style-name="Preformatted_20_Text"># interface à utiliser<text:line-break/>interface=wlan0<text:line-break/># pilote<text:line-break/>driver=nl80211<text:line-break/># nom de l’AP<text:line-break/>ssid=torAP<text:line-break/># mode Wifi<text:line-break/>hw_mode=g<text:line-break/># canal à utiliser<text:line-break/>channel=3<text:line-break/># on accepte toutes les MAC<text:line-break/>macaddr_acl=0<text:line-break/># on accepte que OSA<text:line-break/>auth_algs=1<text:line-break/># on ne cache pas le SSID<text:line-break/>ignore_broadcast_ssid=0<text:line-break/># chiffrement WPA2<text:line-break/>wpa=2<text:line-break/># la phrase secrète<text:line-break/>wpa_passphrase=rototo12<text:line-break/># gestion PSK<text:line-break/>wpa_key_mgmt=WPA-PSK<text:line-break/># chiffrement TKIP pour WPA<text:line-break/>wpa_pairwise=TKIP<text:line-break/># chiffrement CCMP pour WPA2<text:line-break/>rsn_pairwise=CCMP</text:p>
      <text:p text:style-name="Text_20_body">Pour plus d’option référez vous à l’exemple. Ici nous mettons en place un point d’accès WPA2 WPA-PSK/CCMP, ce qui correspond à du WPA personnel avec un chiffrement fort (AES), la combinaison la plus courante actuellement. Notez la ligne <text:span text:style-name="Strong_20_Emphasis">driver</text:span> qui précise le type d’interface avec le matériel.
Nous utilisons ici <text:span text:style-name="Strong_20_Emphasis">nl80211</text:span> qui correspond au constat que nous avons fait en début d’article à propos de <text:span text:style-name="Strong_20_Emphasis">cfg80211</text:span>. Une correspondance avec le support noyau est nécessaire, car le chiffrement et l’authentification reposent sur des fonctionnalités qui se trouvent dans le matériel. Certains adaptateurs Wifi nécessitent un <text:span text:style-name="Strong_20_Emphasis">driver</text:span> différent, en cas de problème inspectez le contenu de <text:span text:style-name="Strong_20_Emphasis">/var/log/syslog</text:span> et cherchez le nom de votre périphérique accompagné de « hostapd » sur le web pour trouver la bonne ligne. <text:line-break/></text:p>
      <text:p text:style-name="Text_20_body">La commande <text:span text:style-name="Strong_20_Emphasis">iw list</text:span> peut également vous être utile en cas de problème. Elle listera énormément d’informations sur l’interface Wifi parmi lesquelles les modes disponibles (Supported interface modes) ou encore les algorithmes de chiffrement supportés (Supported Ciphers). Pour cela, installé le paquet <text:span text:style-name="Strong_20_Emphasis">iw (apt-get install iw)</text:span>. <text:line-break/></text:p>
      <text:p text:style-name="Text_20_body">Comme pour le serveur DHCP, nous devons affiner la configuration vis-à-vis du système en faisant un tour dans <text:span text:style-name="Strong_20_Emphasis">/etc/default/</text:span>. Nous y éditons le fichier <text:span text:style-name="Strong_20_Emphasis">hostapd</text:span> afin de préciser la configuration à utiliser. Nous changeons donc la ligne contenant <text:span text:style-name="Strong_20_Emphasis">#DAEMON_CONF=“”</text:span> en ajoutant le fichier que nous avons créé précédemment, ce qui donne une ligne : <text:span text:style-name="Strong_20_Emphasis">DAEMON_CONF=“/etc/hostapd/hostapd.conf”</text:span>. Dès lors, le serveur sait où se trouve notre configuration et l’utilise. <text:line-break/></text:p>
      <text:p text:style-name="Text_20_body">A ce stade un client Wifi peut se connecter au point d’accès Wifi. Il recevra sa configuration IP.<text:line-break/>
Cependant, le client ne pourra pas encore accéder à internet. Il faut maintenant configurer le raspberry pi en routeur.<text:line-break/></text:p>
      <text:h text:style-name="Heading_20_3" text:outline-level="3"><text:bookmark-start text:name="__RefHeading___acces-a-internet_5"/><text:bookmark-start text:name="acces-a-internet"/>Accès à internet<text:bookmark-end text:name="__RefHeading___acces-a-internet_5"/><text:bookmark-end text:name="acces-a-internet"/></text:h>
      <text:p text:style-name="Text_20_body">Si vous souhaitez simplement un Point d’accès Wifi Internet voici la démarche à suivre pour configurer le routage. Sinon reportez vous a l’article : Tor comme point d’accès Wifi. <text:line-break/></text:p>
      <text:p text:style-name="Text_20_body">Tout ce que nous avons à faire pour changer notre point d’accès en point d’accès à Internet est de dire au système de servir de « passeur » entre le réseau Wifi et le réseau filaire. Pour cela, nous commençons par activer la fonctionnalité dans le noyau avec : <text:line-break/></text:p>
      <text:p text:style-name="Text_20_body"><draw:frame draw:style-name="mediacenter" draw:name="8" text:anchor-type="paragraph" draw:z-index="8" svg:width="11.90625cm" svg:height="1.0341731625835cm"><draw:image xlink:href="Pictures/103e056e85ba06730952160ad49ffd98.png" xlink:type="simple" xlink:show="embed" xlink:actuate="onLoad"/></draw:frame></text:p>
      <text:p text:style-name="Text_20_body">Établissons les règles de routage : <text:line-break/></text:p>
      <text:p text:style-name="Text_20_body"><draw:frame draw:style-name="mediacenter" draw:name="9" text:anchor-type="paragraph" draw:z-index="9" svg:width="15.875cm" svg:height="1.7261120263591cm"><draw:image xlink:href="Pictures/65f4803c5e0ecd51b2a2f1ca09631523.png" xlink:type="simple" xlink:show="embed" xlink:actuate="onLoad"/></draw:frame></text:p>
      <text:p text:style-name="Text_20_body">Il est possible de faire bien plus précis que cela en ajoutant des règles plus strictes, mais il ne s’agit ici que d’un test rapide. <text:span text:style-name="Strong_20_Emphasis">iptables</text:span> est l’outil de contrôle d’un système appelé Netfilter qui permet, comme son nom l’indique, de filtrer le flux réseau et le manipuler. Dans les grandes lignes, nous disons ici au système qu’il doit faire croire que les connexions arrivant par <text:span text:style-name="Strong_20_Emphasis">wlan0</text:span> et partant sur <text:span text:style-name="Strong_20_Emphasis">eth0</text:span> viennent de lui. Inversement, des connexions déjà établies (les réponses donc) entre <text:span text:style-name="Strong_20_Emphasis">eth0</text:span> et <text:span text:style-name="Strong_20_Emphasis">wlan0</text:span> doivent également être prises en charge.<text:line-break/></text:p>
      <text:p text:style-name="Text_20_body">Une fois ces trois commandes validées, l’effet est immédiat : toutes les machines se connectant au point d’accès peuvent aller sur Internet. La configuration n’est pas figée, en cas de redémarrage de la Pi, celle-ci sera perdue. Pour atteindre notre objectif qui, je le rappelle, est de créer un accès au réseau Tor, nous n’avons pas besoin de garder cette configuration. Si en revanche vous souhaitez vous arrêter là et avoir un simple point d’accès Wifi qui fasse office de routeur, vous pouvez conserver la configuration en utilisant :<text:line-break/></text:p>
      <text:p text:style-name="Text_20_body">Le fichier /etc/iptables.up.rules contiendra alors les règles actuelles iptables qui pourront être rechargées avec iptables-restore (nous ne pouvons pas ici utiliser juste sudo en raison de la redirection dans un fichier appartenant au super-utilisateur <text:span text:style-name="Strong_20_Emphasis">root</text:span>). Nous pouvons même automatiser cela lors du démarrage en modifiant le fichier <text:span text:style-name="Strong_20_Emphasis">/etc/network/interfaces</text:span>. Il suffit d’ajouter en dernière ligne pour l’interface <text:span text:style-name="Strong_20_Emphasis">wlan0</text:span> : <text:line-break/></text:p>
      <text:p text:style-name="Preformatted_20_Text">up iptables-restore &lt; /etc/iptables.up.rules</text:p>
      <text:p text:style-name="Text_20_body">Il existe une méthode plus « propre » dont nous parlerons dans l’article suivant. Il ne faudra pas oublier également de soit modifier le fichier /etc/sysctl.conf, soit ajouter un fichier avec un nom terminant par <text:span text:style-name="Strong_20_Emphasis">.conf</text:span> dans le répertoire <text:span text:style-name="Strong_20_Emphasis">/etc/sysctl.d/</text:span>. Dans les deux cas, la ligne à y placer est : <text:line-break/></text:p>
      <text:p text:style-name="Preformatted_20_Text">net.ipv4.ip_forward = 1</text:p>
      <text:p text:style-name="Text_20_body">Si en revanche vous souhaitez davantage qu’un simple AP Wifi Internet, inutile de redémarrer la
Pi pour annuler la configuration. Vous pouvez simplement utiliser les commandes : <text:line-break/></text:p>
      <text:p text:style-name="Text_20_body"><draw:frame draw:style-name="mediacenter" draw:name="10" text:anchor-type="paragraph" draw:z-index="10" svg:width="11.90625cm" svg:height="1.3499149659864cm"><draw:image xlink:href="Pictures/2da15626e426edb639bb351e30c921f2.png" xlink:type="simple" xlink:show="embed" xlink:actuate="onLoad"/></draw:frame></text:p>
      <text:p text:style-name="Text_20_body">Source : Hackable MAGAZI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01::18:37</meta:creation-date>
    <dc:creator>Generated</dc:creator>
    <dc:date>2026-09-15T01::18:37</dc:date>
    <dc:language>en-US</dc:language>
    <meta:editing-cycles>1</meta:editing-cycles>
    <meta:editing-duration>PT0S</meta:editing-duration>
    <dc:title>raspberrypi:ap-wifi</dc:title>
  </office:meta>
</office:document-meta>
</file>