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faad4cdfb351930a85fce4790e55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seaux:linux:centos-agregation"/><text:bookmark-start text:name="__RefHeading___agregation-de-lienscentos-red-hat_1"/><text:bookmark-start text:name="agregation-de-lienscentos-red-hat"/>Agrégation de liens: centos (Red-hat)<text:bookmark-end text:name="__RefHeading___agregation-de-lienscentos-red-hat_1"/><text:bookmark-end text:name="agregation-de-lienscentos-red-hat"/></text:h>
      <text:p text:style-name="Text_20_body"><draw:frame draw:style-name="medialeft" draw:name="0" text:anchor-type="paragraph" draw:z-index="0" svg:width="5.2916666666667cm" style:rel-width="100%" svg:height="3.0033783783784cm" style:rel-height="scale"><draw:image xlink:href="Pictures/c9faad4cdfb351930a85fce4790e55d6.png" xlink:type="simple" xlink:show="embed" xlink:actuate="onLoad"/></draw:frame>L'agrégation de liens est une notion de réseau informatique, le but étant de regrouper plusieurs ports réseau comme s'il s'agissait d'un seule.<text:line-break/>
Les avantages étant :</text:p>
      <text:list text:style-name="List_20_1" text:continue-numbering="false">
        <text:list-item>
          <text:p text:style-name="List_20_1_Content_First"> D'accroitre le débit au-delà des limites d'un seul lien</text:p>
        </text:list-item>
        <text:list-item>
          <text:p text:style-name="List_20_1_Content_Last"> Éventuellement de faire en sorte que les autres ports prennent le relai si un lien tombe en panne (redondance).</text:p>
        </text:list-item>
      </text:list>
      <text:p text:style-name="Text_20_body">J'ai pu le dire au-dessus, c'est une notion réseau, mais sur un serveur, cela peut être utile surtout pour assurer une redondance quand il y a un enjeu de haute disponibilité.<text:line-break/></text:p>
      <text:p text:style-name="Text_20_body">Dans Linux, il existe 6 modes d'agrégations de liens.<text:line-break/>
</text:p>
      <text:h text:style-name="Heading_20_5" text:outline-level="5"><text:bookmark-start text:name="__RefHeading___presentation-des-modes_2"/><text:bookmark-start text:name="presentation-des-modes"/>présentation des modes<text:bookmark-end text:name="__RefHeading___presentation-des-modes_2"/><text:bookmark-end text:name="presentation-des-modes"/></text:h>
      <text:p text:style-name="Text_20_body">En fonction du mode sélectionné l'agrégat fonctionnera de façon différente.<text:line-break/>
<text:span text:style-name="Strong_20_Emphasis">Mode 0</text:span> : Round Robin, équilibrage de charge.<text:line-break/>La transmission des paquets se fait de façon séquentielle sur chacune des cartes actives dans l'agrégat. Ce mode augmente la bande passante et gère la tolérance de panne.<text:line-break/>
<text:span text:style-name="Strong_20_Emphasis">Mode 1</text:span> : Active - passive.<text:line-break/>Ce mode ne gère que la tolérance de panne. Si une des interfaces est désactivée, une autre du bond prend le relais.<text:line-break/>
<text:span text:style-name="Strong_20_Emphasis">Mode 2</text:span> : Balance xor.\\Une interface est affectée à l'envoi vers une même adresse MAC.<text:line-break/>Ainsi les transferts sont parallélisés et le choix de l'interface suit la règle : (Adresse MAC de la source XOR Adresse MAC de la destination) modulo nombre d'interfaces.<text:line-break/>
<text:span text:style-name="Strong_20_Emphasis">Mode 3</text:span> : Broadcast.<text:line-break/>Tout le trafic est envoyé par toutes les interfaces<text:line-break/>
<text:span text:style-name="Strong_20_Emphasis">mode 4</text:span> : 802.3ad.<text:line-break/>Ce mode s'appuie sur la norme IEEE 802.3ad Dynamic link aggregation.<text:line-break/>Toutes les interfaces du groupe sont agrégées de façon dynamique, ce qui augmente la bande passante et gère la tolérance de panne.<text:line-break/>Cela implique que le switch gère le 802.ad et les interfaces soient compatibles mii-tool et/ou ethtool.<text:line-break/>
<text:span text:style-name="Strong_20_Emphasis">mode 5</text:span> : balance-tlb.<text:line-break/>Adaptive transmit load balancing : seule la bande passante en sortie est load balancée selon la charge calculée en fonction de la vitesse, ceci pour chaque interface.<text:line-break/>Le flux entrant est affecté à l'interface courante.<text:line-break/>Si celle-ci devient inactive, une autre prend alors l'adresse MAC et devient l'interface courante.<text:line-break/>
<text:span text:style-name="Strong_20_Emphasis">mode 6</text:span> : balance-alb<text:line-break/>Adaptive load balancing : ce mode inclut en plus du tlb un load balancing sur le flux entrant et seulement pour un trafic IPV4.<text:line-break/>L'équilibrage est réalisé au niveau ARP. Le module intercepte les réponses pour y réécrire l'adresse MAC de l'une des interfaces du bond tout en tenant compte des spécificités du protocole ARP.<text:line-break/>La répartition entre les différentes interfaces, se fait de façon séquentielle ( round robin ).<text:line-break/></text:p>
      <text:h text:style-name="Heading_20_5" text:outline-level="5"><text:bookmark-start text:name="__RefHeading___comment-faire-une-agregation-de-lien-sous-debian-et-ubuntu_3"/><text:bookmark-start text:name="comment-faire-une-agregation-de-lien-sous-debian-et-ubuntu"/>Comment faire une agrégation de lien sous debian et ubuntu ?<text:bookmark-end text:name="__RefHeading___comment-faire-une-agregation-de-lien-sous-debian-et-ubuntu_3"/><text:bookmark-end text:name="comment-faire-une-agregation-de-lien-sous-debian-et-ubuntu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te article fonctionne avec centos ou les machines type redhat, j'ai mis un exemple des modes Round Robin et 802.3ad</text:p>
          </table:table-cell>
        </table:table-row>
      </table:table>
      <text:p text:style-name="Text_20_body">Éditer un fichier <text:span text:style-name="Source_20_Text">ifcfg-bond0</text:span> dans le répertoire <text:span text:style-name="Source_20_Text">/etc/sysconfig/network-script</text:span></text:p>
      <text:p text:style-name="Preformatted_20_Text"> vim /etc/sysconfig/network-script/ifcfg-bond0</text:p>
      <text:p text:style-name="Text_20_body">Voici un exemple de ce que vous devez mettre dedans:</text:p>
      <text:p text:style-name="Preformatted_20_Text"> DEVICE="bond0"<text:line-break/> BOOTPROTO="static"<text:line-break/> IPV6INIT="no"<text:line-break/> NM_CONTROLLED="no"<text:line-break/> ONBOOT="yes"<text:line-break/> TYPE="Ethernet"<text:line-break/> IPADDR=10.172.16.58<text:line-break/> NETMASK=255.255.255.0<text:line-break/> GATEWAY=10.172.16.1<text:line-break/> USERCTL="no"</text:p>
      <text:list text:style-name="List_20_1" text:continue-numbering="false">
        <text:list-item>
          <text:p text:style-name="List_20_1_Content_First"> <text:span text:style-name="Strong_20_Emphasis">DEVICE</text:span> : correspond au nom de l'interface.</text:p>
        </text:list-item>
        <text:list-item>
          <text:p text:style-name="List_20_1_Content"> <text:span text:style-name="Strong_20_Emphasis">BOOTPROTO</text:span> : correspond au protocole qui sera appeler au démarrage dhcp, static ou none.</text:p>
        </text:list-item>
        <text:list-item>
          <text:p text:style-name="List_20_1_Content"> <text:span text:style-name="Strong_20_Emphasis">IPV6INIT</text:span> : active ou non l'IPv6.</text:p>
        </text:list-item>
        <text:list-item>
          <text:p text:style-name="List_20_1_Content"> <text:span text:style-name="Strong_20_Emphasis">NM_CONTROLLED</text:span> : active ou non l'administration avec le network management.</text:p>
        </text:list-item>
        <text:list-item>
          <text:p text:style-name="List_20_1_Content"> <text:span text:style-name="Strong_20_Emphasis">ONBOOT</text:span> : active ou non l'interface au démarrage.</text:p>
        </text:list-item>
        <text:list-item>
          <text:p text:style-name="List_20_1_Content"> <text:span text:style-name="Strong_20_Emphasis">TYPE</text:span> : donne le type de l'interface cela permet de choisir IPsec par exemple, cela permet d'avoir plus d'option sur le mode d'encryption, etc.</text:p>
        </text:list-item>
        <text:list-item>
          <text:p text:style-name="List_20_1_Content"> <text:span text:style-name="Strong_20_Emphasis">IPADDR</text:span> : IP de l'interface.</text:p>
        </text:list-item>
        <text:list-item>
          <text:p text:style-name="List_20_1_Content"> <text:span text:style-name="Strong_20_Emphasis">NETMASK</text:span> : masque réseau de l'interface.</text:p>
        </text:list-item>
        <text:list-item>
          <text:p text:style-name="List_20_1_Content"> <text:span text:style-name="Strong_20_Emphasis">GATEWAY</text:span> : passerelle réseau.</text:p>
        </text:list-item>
        <text:list-item>
          <text:p text:style-name="List_20_1_Content_Last"> <text:span text:style-name="Strong_20_Emphasis">USERCTL</text:span> : active ou non le contrôle de l'interface par un utilisateur non-root.</text:p>
        </text:list-item>
      </text:list>
      <text:p text:style-name="Text_20_body">Puis, éditer les fichiers des autres interfaces (dans mon exemple se sera eth0 et eth1), la procédure reste la même sur chaque interface.<text:line-break/></text:p>
      <text:p text:style-name="Preformatted_20_Text"> vim /etc/sysconfig/network-script/ifcfg-eth0 ou eth1</text:p>
      <text:p text:style-name="Text_20_body">Voici un exemple de ce que vous pouvez mettre :</text:p>
      <text:p text:style-name="Preformatted_20_Text"> DEVICE="eth0" #ou DEVICE="eth1"<text:line-break/> BOOTPROTO="none"<text:line-break/> NM_CONTROLLED="no"<text:line-break/> ONBOOT="yes"<text:line-break/> TYPE="Ethernet"<text:line-break/> USERCTL="no"<text:line-break/> MASTER="bond0"<text:line-break/> SLAVE="yes"</text:p>
      <text:list text:style-name="List_20_1" text:continue-numbering="false">
        <text:list-item>
          <text:p text:style-name="List_20_1_Content_First"> <text:span text:style-name="Strong_20_Emphasis">MASTER</text:span> : indique à l'interface qui servira pour la liaison.</text:p>
        </text:list-item>
        <text:list-item>
          <text:p text:style-name="List_20_1_Content_Last"> <text:span text:style-name="Strong_20_Emphasis">SLAVE</text:span> : indique si l'interface qui sera contrôlé par l'interface de liaison.</text:p>
        </text:list-item>
      </text:list>
      <text:p text:style-name="Text_20_body">Pour que le bonding soit UP au démarrage :<text:line-break/>
Éditer un fichier dans <text:span text:style-name="Source_20_Text">/etc/modprobe.d</text:span> il s’appellera bonding.conf</text:p>
      <text:p text:style-name="Preformatted_20_Text"> vim /etc/modprobe.d/bonding.conf</text:p>
      <text:p text:style-name="Text_20_body">Saisir les lignes suivantes pour définir le bonding :<text:line-break/>
mode 0 :</text:p>
      <text:p text:style-name="Preformatted_20_Text"> alias bond0 bonding<text:line-break/> options bond0 downdelay=200 updelay=200 miimon=100 mode=0</text:p>
      <text:p text:style-name="Text_20_body">mode 4:</text:p>
      <text:p text:style-name="Preformatted_20_Text"> alias bond0 bonding<text:line-break/> options bond0 downdelay=200 updelay=200 miimon=100 mode=4</text:p>
      <text:p text:style-name="Text_20_body">Pour appliquer les modification, redémarrer le service <text:span text:style-name="Source_20_Text">network</text:span></text:p>
      <text:p text:style-name="Preformatted_20_Text"> /etc/init.d/network restart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si, le redémarrage du service <text:span text:style-name="Source_20_Text">network</text:span> ne marche pas, redémarrer la machine</text:p>
          </table:table-cell>
        </table:table-row>
      </table:table>
      <text:p text:style-name="Text_20_body">Pour consulter les statistiques faire :</text:p>
      <text:p text:style-name="Preformatted_20_Text"> cat /proc/net/bonding/bond0</text:p>
      <text:p text:style-name="Text_20_body">Vous pourrez apercevoir cela sur votre écran: </text:p>
      <text:p text:style-name="Preformatted_20_Text"> Bonding Mode: load balancing (round-robin)<text:line-break/> MII Status: up<text:line-break/> MII Polling Interval (ms): 100<text:line-break/> Up Delay (ms): 200<text:line-break/> Down Delay (ms): 200<text:line-break/> <text:line-break/> Slave Interface: eth0<text:line-break/> MII Status: up<text:line-break/> Speed: 100 Mbps<text:line-break/> Duplex: full<text:line-break/> Link Failure Count: 0<text:line-break/> Permanent HW addr: a4:5d:36:c4:9c:b8<text:line-break/> Slave queue ID: 0<text:line-break/> <text:line-break/> Slave Interface: eth1<text:line-break/> MII Status: up<text:line-break/> Speed: 100 Mbps<text:line-break/> Duplex: full<text:line-break/> Link Failure Count: 0<text:line-break/> Permanent HW addr: a4:5d:36:c4:9c:b9<text:line-break/> Slave queue ID: 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42:22</meta:creation-date>
    <dc:creator>Generated</dc:creator>
    <dc:date>2026-09-16T02::42:22</dc:date>
    <dc:language>en-US</dc:language>
    <meta:editing-cycles>1</meta:editing-cycles>
    <meta:editing-duration>PT0S</meta:editing-duration>
    <dc:title>reseaux:linux:centos-agregation</dc:title>
  </office:meta>
</office:document-meta>
</file>