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00d4a79748e664128da568fb8da9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seaux:linux:vlan-debian"/><text:bookmark-start text:name="__RefHeading___vlansur-debian-ou-ubuntu_1"/><text:bookmark-start text:name="vlansur-debian-ou-ubuntu"/>Vlan : sur Debian ou Ubuntu<text:bookmark-end text:name="__RefHeading___vlansur-debian-ou-ubuntu_1"/><text:bookmark-end text:name="vlansur-debian-ou-ubuntu"/></text:h>
      <text:p text:style-name="Text_20_body"><draw:frame draw:style-name="medialeft" draw:name="0" text:anchor-type="paragraph" draw:z-index="0" svg:width="2.6458333333333cm" style:rel-width="100%" svg:height="3.3866666666667cm" style:rel-height="scale"><draw:image xlink:href="Pictures/6300d4a79748e664128da568fb8da912.png" xlink:type="simple" xlink:show="embed" xlink:actuate="onLoad"/></draw:frame> Je vais vous montrer comment mettre en place des VLANs sur un serveur Debian/Ubuntu.<text:line-break/>
Qu'est ce qu'un VLAN ?<text:line-break/>
C'est un réseau local virtuel, communément appelé VLAN (pour Virtual Local Area Network), est un réseau informatique logique indépendant.
De nombreux VLAN peuvent coexister sur un même commutateur réseau.<text:line-break/>
<text:line-break/>
<text:line-break/>
Les VLAN présentent les intérêts suivants:</text:p>
      <text:list text:style-name="List_20_1" text:continue-numbering="false">
        <text:list-item>
          <text:p text:style-name="List_20_1_Content_First"> Améliorer la gestion du réseau.</text:p>
        </text:list-item>
        <text:list-item>
          <text:p text:style-name="List_20_1_Content"> Optimiser la bande passante.</text:p>
        </text:list-item>
        <text:list-item>
          <text:p text:style-name="List_20_1_Content"> Séparer les flux.</text:p>
        </text:list-item>
        <text:list-item>
          <text:p text:style-name="List_20_1_Content"> Segmentation : réduire la taille d'un domaine de broadcast</text:p>
        </text:list-item>
        <text:list-item>
          <text:p text:style-name="List_20_1_Content_Last"> Sécurité : permet de créer un ensemble logique isolé pour améliorer la sécurité.<text:line-break/>Le seul moyen pour communiquer entre des machines appartenant à des VLAN différents est alors de passer par un ou plusieurs routeurs ou simplement de mettre en place les même VLAN sur le serveur.<text:line-break/></text:p>
        </text:list-item>
      </text:list>
      <text:p text:style-name="Text_20_body">
Avant de vous expliquer comment faire je vous expliqué ce qu'est la norme 802.1Q.<text:line-break/>
Le standard IEE 802.1Q fournit un mécanisme d'encapsulation très répandu et implanté dans de nombreux équipements de marques différentes.<text:line-break/>
Il permet de propager plusieurs VLANs sur un même lien physique (trunk).</text:p>
      <text:p text:style-name="Text_20_body">Il faut installer le package qui nous permettra d’activer le module <text:span text:style-name="Source_20_Text">8021q</text:span>:</text:p>
      <text:p text:style-name="Preformatted_20_Text"> apt-get update<text:line-break/> apt-get upgrade -y<text:line-break/> apt-get install vlan</text:p>
      <text:p text:style-name="Text_20_body">Puis, on active le module</text:p>
      <text:p text:style-name="Preformatted_20_Text"> echo 8021q &gt;&gt; /etc/modules</text:p>
      <text:p text:style-name="Text_20_body">Pour évité de redémarrer la machine:</text:p>
      <text:p text:style-name="Preformatted_20_Text"> modprobe 8021q</text:p>
      <text:p text:style-name="Text_20_body">Le module activé, nous pouvons configurer nos interfaces virtuelles.<text:line-break/>
Sous LINUX, nous pouvons créer des Vlans de manière dynamique, c'est à dire qu'au premier redémarrage ils disparaitront, je montrerai aussi comment faire la même chose de manière permanente.</text:p>
      <text:h text:style-name="Heading_20_3" text:outline-level="3"><text:bookmark-start text:name="__RefHeading___solution-temporaire_2"/><text:bookmark-start text:name="solution-temporaire"/>solution temporaire<text:bookmark-end text:name="__RefHeading___solution-temporaire_2"/><text:bookmark-end text:name="solution-temporaire"/></text:h>
      <text:p text:style-name="Text_20_body">Voici les commandes qui vont permettre la création d'un vlan</text:p>
      <text:p text:style-name="Preformatted_20_Text">ip link add link &lt;nom interface&gt; name &lt;nom de interface du vlan&gt; type vlan id &lt;num vlan&gt;<text:line-break/>ip link set dev &lt;nom de interface du vlan&gt; up <text:line-break/>ip addr add &lt;IP/masque&gt; brd &lt;broadcast IP&gt; dev &lt;nom de interface du vlan&gt; <text:line-break/>ip -d link show &lt;nom de interface du vlan&gt; </text:p>
      <text:p text:style-name="Text_20_body">exemple :
Nous allons créer un vlan 5 sur l'interface eno1:</text:p>
      <text:p text:style-name="Preformatted_20_Text">ip link add link eno1 name eno1.5 type vlan id 5<text:s text:c="3"/><text:line-break/>ip link set dev eno1.5 up<text:line-break/>ip addr add 192.168.1.200/24 brd 192.168.1.255 dev eno1.5<text:line-break/>ip -d link show eno1.5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sur la commande ip addr add …: l'option <text:span text:style-name="Strong_20_Emphasis">brd</text:span> n'est pas indispensable </text:p>
          </table:table-cell>
        </table:table-row>
      </table:table>
      <text:p text:style-name="Text_20_body">Pour supprimer le vlan :</text:p>
      <text:p text:style-name="Preformatted_20_Text"> ip link set dev eno1.5 down <text:line-break/> ip link delete eno1.5 </text:p>
      <text:h text:style-name="Heading_20_3" text:outline-level="3"><text:bookmark-start text:name="__RefHeading___solution-permanent_3"/><text:bookmark-start text:name="solution-permanent"/>Solution permanent<text:bookmark-end text:name="__RefHeading___solution-permanent_3"/><text:bookmark-end text:name="solution-permanent"/></text:h>
      <text:p text:style-name="Text_20_body">Pour cela nous allons éditer le fichier de configuration des interfaces réseau (<text:span text:style-name="Source_20_Text">interfaces</text:span> dans <text:span text:style-name="Source_20_Text">/etc/network</text:span>)</text:p>
      <text:p text:style-name="Preformatted_20_Text"> auto &lt;nom interface&gt;<text:line-break/> iface &lt;nom interface&gt; inet &lt;dhcp ou static&gt;<text:line-break/><text:s text:c="9"/>address &lt;IP&gt; #SI CE N'EST PAS EN DHCP<text:line-break/><text:s text:c="9"/>netmask &lt;mask&gt; #SI CE N'EST PAS EN DHCP<text:line-break/> auto &lt;nom interface&gt;.&lt;num vlan&gt;<text:line-break/> iface &lt;nom interface&gt;.&lt;num vlan&gt; inet &lt;dhcp ou static&gt;<text:line-break/><text:s text:c="9"/>address &lt;IP&gt; #SI CE N'EST PAS EN DHCP<text:line-break/><text:s text:c="9"/>netmask &lt;mask&gt; #SI CE N'EST PAS EN DHCP<text:line-break/><text:s text:c="9"/>vlan-raw-device &lt;nom interface&gt;</text:p>
      <text:p text:style-name="Text_20_body">exemple :
Nous allons créer sur l'interface eno1 le vlan 5</text:p>
      <text:p text:style-name="Preformatted_20_Text"> auto eno1<text:line-break/> iface eno1 inet static<text:line-break/><text:s text:c="9"/>address 192.168.2.13<text:line-break/><text:s text:c="9"/>netmask 255.255.255.0<text:line-break/><text:s text:c="9"/>gateway 192.168.2.254<text:line-break/> <text:line-break/> auto eno1.5<text:line-break/> iface eno1.5 inet static<text:line-break/><text:s text:c="9"/>address 192.168.3.13<text:line-break/><text:s text:c="9"/>netmask 255.255.255.0<text:line-break/><text:s text:c="9"/>vlan-raw-device eno1</text:p>
      <text:p text:style-name="Text_20_body">La même chose en <text:span text:style-name="Source_20_Text">DHCP</text:span></text:p>
      <text:p text:style-name="Preformatted_20_Text"> auto eno1<text:line-break/> iface eno1 inet dhcp</text:p>
      <text:p text:style-name="Preformatted_20_Text"> auto eno1.5<text:line-break/> iface eno1.5 inet dhcp<text:line-break/><text:s text:c="9"/>vlan-raw-device eno1</text:p>
      <text:p text:style-name="Text_20_body">Source: <text:a xlink:type="simple" xlink:href="http://fr.wikipedia.org/wiki/R%C3%A9seau_local_virtuel" text:style-name="Internet_20_link" text:visited-style-name="Visited_20_Internet_20_Link">wikipédia.or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1::18:50</meta:creation-date>
    <dc:creator>Generated</dc:creator>
    <dc:date>2026-09-15T01::18:50</dc:date>
    <dc:language>en-US</dc:language>
    <meta:editing-cycles>1</meta:editing-cycles>
    <meta:editing-duration>PT0S</meta:editing-duration>
    <dc:title>reseaux:linux:vlan-debian</dc:title>
  </office:meta>
</office:document-meta>
</file>