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ab96e141a724f5e954031054843f541.png"/>
  <manifest:file-entry manifest:media-type="image/jpeg" manifest:full-path="Pictures/2c7fed4d916bcd44599af50a8d2d9416.jpeg"/>
  <manifest:file-entry manifest:media-type="image/svg+xml" manifest:full-path="Pictures/787b049526237917752ddadf6053272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seaux:vpn:openvpn-config-tun"/><text:bookmark-start text:name="__RefHeading___openvpnconfiguration-tun-avec-authentification-pam_1"/><text:bookmark-start text:name="openvpnconfiguration-tun-avec-authentification-pam"/>OpenVPN : configuration tun avec authentification PAM<text:bookmark-end text:name="__RefHeading___openvpnconfiguration-tun-avec-authentification-pam_1"/><text:bookmark-end text:name="openvpnconfiguration-tun-avec-authentification-pam"/></text:h>
      <text:p text:style-name="Text_20_body"><draw:frame draw:style-name="medialeft" draw:name="0" text:anchor-type="paragraph" draw:z-index="0" svg:width="5.2916666666667cm" style:rel-width="100%" svg:height="1.5287037037037cm" style:rel-height="scale"><draw:image xlink:href="Pictures/8ab96e141a724f5e954031054843f541.png" xlink:type="simple" xlink:show="embed" xlink:actuate="onLoad"/></draw:frame>
Il y a tellement de configuration différente d'OpenVPN, selon les besoins, je vous présente une configuration le mode TAP(routé).<text:line-break/>
Qui peut être intéressante, en plus il y a une partie authentification qui se fait directement sur le serveur avec le module PAM, que j'ai ajouté.<text:line-break/></text:p>
      <text:p text:style-name="Text_20_body">Voici, le schéma de principe suivant<text:line-break/>
<draw:frame draw:style-name="mediacenter" draw:name="1" text:anchor-type="paragraph" draw:z-index="1" svg:width="12.408958333333cm" svg:height="6.9320833333333cm"><draw:image xlink:href="Pictures/2c7fed4d916bcd44599af50a8d2d9416.jpeg" xlink:type="simple" xlink:show="embed" xlink:actuate="onLoad"/></draw:frame></text:p>
      <text:p text:style-name="Text_20_body">Avec c'est article vous obtiendrez un réseau sécurisé, votre sorti Internet sera celle de votre serveur OpenVPN et les différents clients pourront se voir.</text:p>
      <text:p text:style-name="Text_20_body">Pour l'installation, la génération et gestion des certificats, je vous invite <text:a xlink:type="simple" xlink:href="https://www.ksh-linux.info/reseaux/vpn/1.installation_openvpn" text:style-name="Internet_20_link" text:visited-style-name="Visited_20_Internet_20_Link">ici</text:a>.
</text:p>
      <text:h text:style-name="Heading_20_3" text:outline-level="3"><text:bookmark-start text:name="__RefHeading___creation-du-fichier-de-configuration-serveur_2"/><text:bookmark-start text:name="creation-du-fichier-de-configuration-serveur"/>Création du fichier de configuration serveur :<text:bookmark-end text:name="__RefHeading___creation-du-fichier-de-configuration-serveur_2"/><text:bookmark-end text:name="creation-du-fichier-de-configuration-serveur"/></text:h>
      <text:p text:style-name="Preformatted_20_Text">mode server #pas de surprise <text:line-break/>port 443<text:s text:c="4"/>#par défaut le port 1194, mais pour passer dans les hôtels, proxy, ..., c'est mieux<text:line-break/>proto tcp<text:s text:c="3"/>#par défaut c'est udp, mais pour la raison du dessus mettre le protocole TCP, pour faire genre on surf en https<text:line-break/>dev tun<text:s text:c="5"/>#il existe 2 type de VPN tun (en gros mode router) et tap (en gros mode pont)<text:line-break/><text:line-break/>ca ca.crt<text:line-break/>cert server.crt<text:line-break/>key server.key<text:s text:c="2"/># ce fichier doit rester secret c'est la clé RSA privé du serveur<text:line-break/>dh dh.pem<text:line-break/><text:line-break/>server 10.8.0.0 255.255.255.0 #pour le DHCP<text:line-break/>ifconfig-pool-persist ipp.txt #pour pouvoir suivre les IP distribué<text:line-break/>client-to-client<text:s text:c="14"/>#Pour que vos clients puisse se voir intéressant quand on veut faire une LAN, que de souvenir^^<text:s text:c="2"/><text:line-break/><text:line-break/>plugin /usr/local/lib/openvpn/plugins/openvpn-plugin-auth-pam.so login # pour activer l'authentification des utilisateurs, si c'est pas le bon chemin pour vous faire find / -name *auth-pam.so <text:line-break/>username-as-common-name<text:s text:c="56"/># Pour vérifier l'authentification, utilisez le nom d'utilisateur authentifié comme nom commun, plutôt que le nom commun du certificat client.<text:line-break/><text:line-break/>keepalive 10 120<text:s text:c="2"/>#Une directive d'aide conçu pour simplifier l'expression de --ping et --ping-redémarrage dans des configurations en mode serveur.<text:line-break/><text:line-break/>cipher<text:s text:c="2"/>AES-256-CBC<text:s text:c="8"/># AES<text:line-break/><text:line-break/>push "redirect-gateway def1 bypass-dhcp"<text:s text:c="2"/>#permet de rediriger0 tous le trafic des clients vers le tunnel<text:line-break/>push "dhcp-option DNS 208.67.222.222"<text:s text:c="5"/>#permet de pousser d'autres serveur DNS<text:s text:c="2"/>sur les clients<text:line-break/>push "dhcp-option DNS 208.67.220.220"<text:line-break/><text:line-break/>comp-lzo<text:s text:c="2"/>#Utiliser la compression LZO rapide<text:s text:c="14"/><text:line-break/><text:line-break/>user nobody <text:line-break/>group nogroup<text:line-break/><text:line-break/>persist-key<text:line-break/>persist-tun<text:line-break/><text:line-break/>status /var/log/openvpn-status.log<text:line-break/>log-append<text:s text:c="2"/>/var/log/openvpn.log<text:line-break/>verb 3<text:line-break/>mute 20</text:p>
      <text:h text:style-name="Heading_20_3" text:outline-level="3"><text:bookmark-start text:name="__RefHeading___lancer-openvpn-server_3"/><text:bookmark-start text:name="lancer-openvpn-server"/>lancer openvpn server :<text:bookmark-end text:name="__RefHeading___lancer-openvpn-server_3"/><text:bookmark-end text:name="lancer-openvpn-server"/></text:h>
      <text:p text:style-name="Preformatted_20_Text">openvpn --daemon --writepid /var/run/openvpn.pid --cd /etc/openvpn --config server.conf</text:p>
      <text:p text:style-name="Text_20_body">Voici un script qui vous permettra de lancer le <text:span text:style-name="Source_20_Text">daemon</text:span> ou de le stopper.</text:p>
      <text:p text:style-name="Preformatted_20_Text">#!/bin/bash<text:line-break/><text:line-break/>### BEGIN INIT INFO<text:line-break/># Provides:<text:s text:c="13"/>openvpn<text:line-break/># Required-Start:<text:s text:c="7"/>$remote_fs $syslog<text:line-break/># Required-Stop:<text:s text:c="8"/>$remote_fs $syslog<text:line-break/># Default-Start:<text:s text:c="8"/>2 3 4 5<text:line-break/># Default-Stop:<text:line-break/># Short-Description:<text:s text:c="4"/>openvpn<text:line-break/>### END INIT INFO<text:line-break/><text:line-break/>name=openvpn<text:line-break/>bin=/usr/local/sbin/${name}<text:line-break/>dir=/etc/${name}<text:line-break/>pid=/var/run/${name}.pid<text:line-break/>config=server.conf<text:line-break/><text:line-break/>start () {<text:line-break/><text:s text:c="8"/>$bin --daemon --writepid $pid --cd $dir --config $config<text:line-break/>}<text:line-break/>stop () {<text:line-break/><text:s text:c="8"/>killall -TERM $name<text:line-break/>}<text:line-break/>case "$1" in<text:line-break/><text:s text:c="8"/>start)<text:line-break/><text:s text:c="16"/>start<text:line-break/><text:s text:c="8"/>;;<text:line-break/><text:s text:c="8"/>stop)<text:line-break/><text:s text:c="16"/>stop<text:line-break/><text:s text:c="8"/>;;<text:line-break/><text:s text:c="8"/>restart)<text:line-break/><text:s text:c="16"/>stop<text:line-break/><text:s text:c="16"/>start<text:line-break/><text:s text:c="8"/>;;<text:line-break/><text:s text:c="8"/>*)<text:line-break/><text:s text:c="16"/>echo $"Usage: ${IPTABLES} {start|stop|restart}"<text:line-break/><text:s text:c="8"/>;;<text:line-break/>esac</text:p>
      <text:p text:style-name="Text_20_body">Pour que ce script soit présent au démarrage faire :</text:p>
      <text:p text:style-name="Preformatted_20_Text">update-rc.d openvpn default<text:s text:c="23"/></text:p>
      <text:h text:style-name="Heading_20_3" text:outline-level="3"><text:bookmark-start text:name="__RefHeading___parti-routage-du-serveur_4"/><text:bookmark-start text:name="parti-routage-du-serveur"/>parti routage du serveur :<text:bookmark-end text:name="__RefHeading___parti-routage-du-serveur_4"/><text:bookmark-end text:name="parti-routage-du-serveur"/></text:h>
      <text:p text:style-name="Text_20_body">Pour commencer on va activer le <text:span text:style-name="Source_20_Text">forward des packets</text:span> sous Linux :</text:p>
      <text:p text:style-name="Preformatted_20_Text">echo 1 &gt; /proc/sys/net/ipv4/ip_forward</text:p>
      <text:p text:style-name="Text_20_body">Pour que la modification soit prise au redémarrage du serveur :</text:p>
      <text:p text:style-name="Preformatted_20_Text">vim /etc/sysctl.conf</text:p>
      <text:p text:style-name="Text_20_body">Puis vous dé-commenté la ligne <text:span text:style-name="Source_20_Text">net.ipv4.ip_forward</text:span> et on ajoute 1 :</text:p>
      <text:p text:style-name="Preformatted_20_Text">net.ipv4.ip_forward=1</text:p>
      <text:p text:style-name="Text_20_body">Et pour finir il nous faudra masquer les IPs pour que les clients puissent sortir sur l'accès Internet de votre serveur pour cela on utilise <text:span text:style-name="Source_20_Text">iptables</text:span></text:p>
      <text:p text:style-name="Preformatted_20_Text">iptables -t nat -A POSTROUTING -s 10.8.0.0/24 -o eth0 -j MASQUERADE</text:p>
      <text:p text:style-name="Text_20_body">Pour que la modification soit prise au redémarrage du serveur, il faut donc faire un script, j'ai une méthode que certain diront, c'est compliqué, mais inspiré de ce qui existe sous RedHat pour gérer cela, j'aime <draw:frame draw:style-name="media" draw:name="2" text:anchor-type="as-char" draw:z-index="2" svg:width="" svg:rel-width="100%" svg:height="0cm"><draw:image xlink:href="Pictures/787b049526237917752ddadf60532720.svg" xlink:type="simple" xlink:show="embed" xlink:actuate="onLoad"/></draw:frame>.</text:p>
      <text:p text:style-name="Text_20_body">Cela consiste à faire une sauvegarde des règle <text:span text:style-name="Source_20_Text">iptables</text:span> dans par exemple <text:span text:style-name="Source_20_Text">/etc</text:span> avec un nom de fichier par exemple <text:span text:style-name="Source_20_Text">iptables</text:span> qui servira de fichier de configuration et pour finir on fera un script qui va gérer nos règles (start|stop|restart|sav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quand je met <text:span text:style-name="Strong_20_Emphasis">stop</text:span> et <text:span text:style-name="Strong_20_Emphasis">start</text:span> on ne stop pas réellement <text:span text:style-name="Source_20_Text">iptables</text:span> on purge les règles ou on charge les règles <text:span text:style-name="Source_20_Text">iptables</text:span></text:p>
          </table:table-cell>
        </table:table-row>
      </table:table>
      <text:p text:style-name="Text_20_body">Donc on commence par faire une sauvegarde de nos règles <text:span text:style-name="Source_20_Text">iptables</text:span></text:p>
      <text:p text:style-name="Preformatted_20_Text">iptables-save &gt; /etc/iptables</text:p>
      <text:p text:style-name="Text_20_body">Et voici, mon script de gestion des règles iptables à mettre dans <text:span text:style-name="Source_20_Text">/etc/init.d/iptables</text:span>:</text:p>
      <text:p text:style-name="Preformatted_20_Text">#! /bin/sh<text:line-break/><text:line-break/>### BEGIN INIT INFO<text:line-break/># Provides:<text:s text:c="13"/>iptables<text:line-break/># Required-Start:<text:s text:c="7"/>$remote_fs $syslog<text:line-break/># Required-Stop:<text:s text:c="8"/>$remote_fs $syslog<text:line-break/># Default-Start:<text:s text:c="8"/>2 3 4 5<text:line-break/># Default-Stop:<text:line-break/># Short-Description:<text:s text:c="4"/>iptables<text:line-break/>### END INIT INFO<text:line-break/><text:line-break/><text:line-break/>IPTABLES=iptables<text:line-break/>IPTABLES_DATA=/etc/$IPTABLES<text:line-break/>. /lib/lsb/init-functions<text:line-break/><text:line-break/>if [ ! -x /sbin/$IPTABLES ]; then<text:line-break/><text:s text:c="8"/>log_daemon_msg "${IPTABLES}: /sbin/$IPTABLES does not exist."<text:line-break/><text:s text:c="8"/>err=1<text:line-break/><text:s text:c="8"/>case "$err" in<text:line-break/><text:s text:c="16"/>0) log_end_msg 0;;<text:line-break/><text:s text:c="16"/>*) log_end_msg 1; exit 1;;<text:line-break/><text:s text:c="8"/>esac<text:line-break/>fi<text:line-break/><text:line-break/>flush_n_delete() {<text:line-break/><text:s text:c="8"/>for table in "filter" "nat"<text:line-break/><text:s text:c="8"/>do<text:line-break/><text:s text:c="16"/>#Flush firewall rules.<text:line-break/><text:s text:c="16"/>$IPTABLES -t $table -F<text:line-break/><text:s text:c="16"/>#Delete firewall chains.<text:line-break/><text:s text:c="16"/>$IPTABLES -t $table -X<text:line-break/><text:s text:c="16"/>#Set counter to zero.<text:line-break/><text:s text:c="16"/>$IPTABLES -t $table -Z<text:line-break/><text:s text:c="8"/>done<text:line-break/>}<text:line-break/>set_policy() {<text:line-break/><text:s text:c="8"/>#set policy for configured tables.<text:line-break/><text:s text:c="8"/>policy=$1<text:line-break/><text:s text:c="8"/>for table in "filter" "nat"<text:line-break/><text:s text:c="8"/>do<text:line-break/><text:s text:c="16"/>if [ $table = "filter" ]<text:line-break/><text:s text:c="16"/>then<text:line-break/><text:s text:c="24"/>for chain_filter in "INPUT" "OUTPUT" "FORWARD"<text:line-break/><text:s text:c="24"/>do<text:line-break/><text:s text:c="32"/>$IPTABLES -t $table -P $chain_filter $policy<text:line-break/><text:s text:c="24"/>done<text:line-break/><text:s text:c="16"/>fi<text:line-break/><text:s text:c="16"/>if [ $table = "nat" ]<text:line-break/><text:s text:c="16"/>then<text:line-break/><text:s text:c="24"/>for chain_nat in "PREROUTING" "INPUT" "OUTPUT" "POSTROUTING"<text:line-break/><text:s text:c="24"/>do<text:line-break/><text:s text:c="32"/>$IPTABLES -t $table -P $chain_nat $policy<text:line-break/><text:s text:c="22"/>done<text:line-break/><text:s text:c="14"/>fi<text:line-break/><text:s text:c="14"/>if [ $table = "nat" ]<text:line-break/><text:s text:c="14"/>then<text:line-break/><text:s text:c="22"/>for chain_nat in "PREROUTING" "INPUT" "OUTPUT" "POSTROUTING"<text:line-break/><text:s text:c="22"/>do<text:line-break/><text:s text:c="30"/>$IPTABLES -t $table -P $chain_nat $policy<text:line-break/><text:s text:c="22"/>done<text:line-break/><text:s text:c="14"/>fi<text:line-break/><text:s text:c="8"/>done<text:line-break/>}<text:line-break/>start() {<text:line-break/><text:s text:c="8"/>if [ ! -f "$IPTABLES_DATA" ]<text:line-break/><text:s text:c="8"/>then<text:line-break/><text:s text:c="16"/>log_daemon_msg "$IPTABLES_DATA is not existe"<text:line-break/><text:s text:c="16"/>err=1<text:line-break/><text:s text:c="16"/>case "$err" in<text:line-break/><text:s text:c="24"/>0) log_end_msg 0;;<text:line-break/><text:s text:c="24"/>*) log_end_msg 1; exit 1;;<text:line-break/><text:s text:c="16"/>esac<text:line-break/><text:s text:c="8"/>fi<text:line-break/><text:s text:c="8"/>log_daemon_msg "load the rules and chains."<text:line-break/><text:s text:c="16"/>$IPTABLES-restore &lt; $IPTABLES_DATA<text:line-break/><text:s text:c="8"/>case "$?" in<text:line-break/><text:s text:c="16"/>0) log_end_msg 0;;<text:line-break/><text:s text:c="16"/>*) log_end_msg 1; exit 1;;<text:line-break/><text:s text:c="8"/>esac<text:line-break/>}<text:line-break/>stop() {<text:line-break/><text:s text:c="8"/>log_daemon_msg "Set default chain policy to ACCEPT."<text:line-break/><text:s text:c="16"/>set_policy ACCEPT<text:line-break/><text:s text:c="8"/>case "$?" in<text:line-break/><text:s text:c="16"/>0) log_end_msg 0;;<text:line-break/><text:s text:c="16"/>*) log_end_msg 1; exit 1;;<text:line-break/><text:s text:c="8"/>esac<text:line-break/><text:s text:c="8"/>log_daemon_msg "flush the rules and delete chains."<text:line-break/><text:s text:c="16"/>flush_n_delete<text:line-break/><text:s text:c="8"/>case "$?" in<text:line-break/><text:s text:c="16"/>0) log_end_msg 0;;<text:line-break/><text:s text:c="16"/>*) log_end_msg 1; exit 1;;<text:line-break/><text:s text:c="8"/>esac<text:line-break/>}<text:line-break/>save() {<text:line-break/><text:s text:c="8"/>if [ ! -f "$IPTABLES_DATA" ]<text:line-break/><text:s text:c="8"/>then<text:line-break/><text:s text:c="16"/>log_daemon_msg "$IPTABLES_DATA is not existe"<text:line-break/><text:s text:c="16"/>err=1<text:line-break/><text:s text:c="16"/>case "$err" in<text:line-break/><text:s text:c="24"/>0) log_end_msg 0;;<text:line-break/><text:s text:c="24"/>*) log_end_msg 1;;<text:line-break/><text:s text:c="16"/>esac<text:line-break/><text:s text:c="6"/>fi<text:line-break/><text:s text:c="6"/>log_daemon_msg "saving firewall rules to $IPTABLES_DATA"<text:line-break/><text:s text:c="14"/>$IPTABLES-save &gt; $IPTABLES_DATA<text:line-break/><text:s text:c="14"/>chmod 600 $IPTABLES_DATA<text:line-break/><text:s text:c="6"/>case "$?" in<text:line-break/><text:s text:c="14"/>0) log_end_msg 0;;<text:line-break/><text:s text:c="14"/>*) log_end_msg 1; exit 1;;<text:line-break/><text:s text:c="6"/>esac<text:line-break/><text:line-break/>}<text:line-break/>case "$1" in<text:line-break/><text:s text:c="8"/>start)<text:line-break/><text:s text:c="16"/>start<text:line-break/><text:s text:c="8"/>;;<text:line-break/><text:s text:c="8"/>stop)<text:line-break/><text:s text:c="16"/>stop<text:line-break/><text:s text:c="8"/>;;<text:line-break/><text:s text:c="8"/>restart)<text:line-break/><text:s text:c="16"/>stop<text:line-break/><text:s text:c="16"/>start<text:line-break/><text:s text:c="8"/>;;<text:line-break/><text:s text:c="8"/>save)<text:line-break/><text:s text:c="16"/>save<text:line-break/><text:s text:c="8"/>;;<text:line-break/><text:s text:c="8"/>*)<text:line-break/><text:s text:c="16"/>echo $"Usage: ${IPTABLES} {start|stop|restart|save}"<text:line-break/><text:s text:c="8"/>;;<text:line-break/>esac</text:p>
      <text:p text:style-name="Text_20_body">Pour que ce script soit présent au démarrage faire :</text:p>
      <text:p text:style-name="Preformatted_20_Text">update-rc.d iptables default<text:s text:c="76"/></text:p>
      <text:h text:style-name="Heading_20_3" text:outline-level="3"><text:bookmark-start text:name="__RefHeading___voici-la-configuration-d-un-client-pour-ce-genre-de-vpn_5"/><text:bookmark-start text:name="voici-la-configuration-d-un-client-pour-ce-genre-de-vpn"/>Voici la configuration d'un client pour ce genre de VPN:<text:bookmark-end text:name="__RefHeading___voici-la-configuration-d-un-client-pour-ce-genre-de-vpn_5"/><text:bookmark-end text:name="voici-la-configuration-d-un-client-pour-ce-genre-de-vpn"/></text:h>
      <text:p text:style-name="Preformatted_20_Text">client<text:line-break/>dev tun<text:line-break/>proto tcp<text:line-break/>remote &lt;IP_du_serveur&gt; 443<text:line-break/>resolv-retry infinite<text:line-break/>auth-nocache<text:line-break/>remote-cert-tls server<text:line-break/>nobind<text:line-break/>persist-key<text:line-break/>persist-tun<text:line-break/>ca ca.crt<text:line-break/>cert &lt;client&gt;.crt<text:line-break/>key &lt;client&gt;.key<text:line-break/>auth-user-pass<text:line-break/>cipher BF-CBC #mettre le même algo de chiffrement logique<text:line-break/>comp-lzo<text:line-break/>verb 3<text:line-break/>mute 20</text:p>
      <text:p text:style-name="Text_20_body">Pour des raisons de digestion, j'ai segmenté l'article, car comme je l'ai précisé, il existe plusieurs configurations d'OpenVPN, pour la partie gestion de la PKI <text:a xlink:type="simple" xlink:href="https://www.ksh-linux.info/reseaux/vpn/1.installation-openvpn" text:style-name="Internet_20_link" text:visited-style-name="Visited_20_Internet_20_Link">ic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2::46:00</meta:creation-date>
    <dc:creator>Generated</dc:creator>
    <dc:date>2026-09-16T02::46:00</dc:date>
    <dc:language>en-US</dc:language>
    <meta:editing-cycles>1</meta:editing-cycles>
    <meta:editing-duration>PT0S</meta:editing-duration>
    <dc:title>reseaux:vpn:openvpn-config-tun</dc:title>
  </office:meta>
</office:document-meta>
</file>