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00d4a79748e664128da568fb8da912.png"/>
  <manifest:file-entry manifest:media-type="image/svg+xml" manifest:full-path="Pictures/787b049526237917752ddadf6053272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apache:protection-dos-serveur-apache"/><text:bookmark-start text:name="__RefHeading___proteger-un-serveur-apache-d-un-deni-de-service-dos_1"/><text:bookmark-start text:name="proteger-un-serveur-apache-d-un-deni-de-service-dos"/>Protéger un serveur apache d'un déni de service (DOS)<text:bookmark-end text:name="__RefHeading___proteger-un-serveur-apache-d-un-deni-de-service-dos_1"/><text:bookmark-end text:name="proteger-un-serveur-apache-d-un-deni-de-service-dos"/></text:h>
      <text:p text:style-name="Text_20_body"><draw:frame draw:style-name="medialeft" draw:name="0" text:anchor-type="paragraph" draw:z-index="0" svg:width="2.6458333333333cm" style:rel-width="100%" svg:height="3.3866666666667cm" style:rel-height="scale"><draw:image xlink:href="Pictures/6300d4a79748e664128da568fb8da912.png" xlink:type="simple" xlink:show="embed" xlink:actuate="onLoad"/></draw:frame>Le Déni de service (DoS) est une attaque ayant pour but de rendre indisponible un service de la machine ou un réseau pour ses utilisateurs destinés, comme d'interrompre ou de suspendre les services d'un hôte connecté à Internet temporairement ou indéfiniment.<text:line-break/>
Un déni de service distribué (DDoS) est le faite d'impliquer une multitude de source souvent des PC “zombies” dans l'attaque, donc des milliers de adresses IP unique.</text:p>
      <text:p text:style-name="Text_20_body">On appelle « attaque par déni de service » toutes les actions ayant pour résultat la mise hors ligne d'un serveur.<text:line-break/>
Dans les faits, les attaques par déni de service sont opérées en saturant la bande passante d'un serveur défini.<text:line-break/>
<text:a xlink:type="simple" xlink:href="https://fr.wikipedia.org/wiki/Attaque_par_d%C3%A9ni_de_service" text:style-name="Internet_20_link" text:visited-style-name="Visited_20_Internet_20_Link">wikipedia.org</text:a></text:p>
      <text:p text:style-name="Text_20_body">Les attaques par déni de service distribuées sont plus difficiles à contrer.<text:line-break/>
Le principe même de l'attaque par déni de service distribuée est de diminuer les possibilités de stopper l'attaque.</text:p>
      <text:p text:style-name="Text_20_body">Les attaques par déni de service non distribuées peuvent être contrées en identifiant l'adresse IP de la machine émettant les attaques et en la bannissant au niveau du pare-feu (iptables).<text:line-break/></text:p>
      <text:p text:style-name="Text_20_body">Comment, protéger notre serveur apache pour qu'il remonte ce genre d'attaque ?<text:line-break/>
</text:p>
      <text:p text:style-name="Text_20_body">Le “mod_evasive” est un module Apache pour contrer les attaques DOS.<text:line-break/>
Celui-ci est par exemple capable de détecter lorsqu'un utilisateur demande un trop grand nombre de pages sur un site web, sur un délai de temps très court.<text:line-break/>
Voici comment l'installer et le configurer pour une utilisation basique.</text:p>
      <text:h text:style-name="Heading_20_4" text:outline-level="4"><text:bookmark-start text:name="__RefHeading___installation-du-module_2"/><text:bookmark-start text:name="installation-du-module"/>Installation du module<text:bookmark-end text:name="__RefHeading___installation-du-module_2"/><text:bookmark-end text:name="installation-du-module"/></text:h>
      <text:p text:style-name="Text_20_body">Sous Debian ou équivalent : </text:p>
      <text:p text:style-name="Preformatted_20_Text">aptitude install libapache2-mod-evasive</text:p>
      <text:h text:style-name="Heading_20_4" text:outline-level="4"><text:bookmark-start text:name="__RefHeading___configuration-de-mod-evasive_3"/><text:bookmark-start text:name="configuration-de-mod-evasive"/>Configuration de mod-evasive<text:bookmark-end text:name="__RefHeading___configuration-de-mod-evasive_3"/><text:bookmark-end text:name="configuration-de-mod-evasive"/></text:h>
      <text:p text:style-name="Text_20_body">Toute la configuration de se trouve dans le fichier
Sous Debian ou équivalent :</text:p>
      <text:p text:style-name="Preformatted_20_Text"> /etc/apache2/mods-available/evasive.conf </text:p>
      <text:p text:style-name="Text_20_body">Voici ce que contient le fichier configuration :</text:p>
      <text:p text:style-name="Preformatted_20_Text">&lt;IfModule mod_evasive20.c&gt;<text:line-break/>#DOSHashTableSize<text:s text:c="4"/>3097<text:line-break/>#DOSPageCount<text:s text:c="8"/>2<text:line-break/>#DOSSiteCount<text:s text:c="8"/>50<text:line-break/>#DOSPageInterval<text:s text:c="5"/>1<text:line-break/>#DOSSiteInterval<text:s text:c="5"/>1<text:line-break/>#DOSBlockingPeriod<text:s text:c="3"/>10<text:line-break/>#DOSEmailNotify<text:s text:c="6"/>you@yourdomain.com<text:line-break/>#DOSSystemCommand<text:s text:c="4"/>"su - someuser -c '/sbin/... %s ...'"<text:line-break/>#DOSLogDir<text:s text:c="11"/>"/var/log/mod_evasive"<text:line-break/>&lt;/IfModule&gt;</text:p>
      <text:p text:style-name="Text_20_body">Voici, quelques directives décrites brièvement :</text:p>
      <text:list text:style-name="List_20_1" text:continue-numbering="false">
        <text:list-item>
          <text:p text:style-name="List_20_1_Content_First"> <text:span text:style-name="Strong_20_Emphasis">DOSHashTableSize</text:span> : Taille de la table hash, plus grande est la valeur, plus de mémoire sera nécessaire pour parcourir la table, plus la valeur sera petite, plus le parcourt de la table sera rapide.<text:line-break/></text:p>
        </text:list-item>
        <text:list-item>
          <text:p text:style-name="List_20_1_Content"> <text:span text:style-name="Strong_20_Emphasis">DOSPageCount</text:span> : Définie le nombre de fois ou une page peut être appelée par la même adresse IP avant que celle-ci soit bloquée.</text:p>
        </text:list-item>
        <text:list-item>
          <text:p text:style-name="List_20_1_Content"> <text:span text:style-name="Strong_20_Emphasis">DOSSiteCount</text:span> : Définie le nombre de fois ou un site peut être demandé par la même adresse IP avant que celle-ci soit bloquée.</text:p>
        </text:list-item>
        <text:list-item>
          <text:p text:style-name="List_20_1_Content"> <text:span text:style-name="Strong_20_Emphasis">DOSPageInterval</text:span> : Détermine un intervalle en seconde qui autorise l’affichage de la même page avant un blocage.</text:p>
        </text:list-item>
        <text:list-item>
          <text:p text:style-name="List_20_1_Content"> <text:span text:style-name="Strong_20_Emphasis">DOSSiteInterval</text:span> : Détermine un interval en seconde qui autorise l’affichage d’un même site avant un blocage.</text:p>
        </text:list-item>
        <text:list-item>
          <text:p text:style-name="List_20_1_Content"> <text:span text:style-name="Strong_20_Emphasis">DOSBlockingPeriod</text:span> : Période en seconde pendant laquelle l'IP sera bloquée (vous recevrez un forbidden).</text:p>
        </text:list-item>
        <text:list-item>
          <text:p text:style-name="List_20_1_Content"> <text:span text:style-name="Strong_20_Emphasis">DOSEmailNotify</text:span> : Permet qu’un mail soit envoyé à chaque blocage d’adresses IP.</text:p>
        </text:list-item>
        <text:list-item>
          <text:p text:style-name="List_20_1_Content"> <text:span text:style-name="Strong_20_Emphasis">DOSSystemCommand</text:span> : Permet de définir une commande bien précise en cas d’attaque (bannissement de l’adresse IP dans IPTables par exemple).</text:p>
        </text:list-item>
        <text:list-item>
          <text:p text:style-name="List_20_1_Content"> <text:span text:style-name="Strong_20_Emphasis">DOSLogDir</text:span> : Détermine le chemin ou seront stockés les logs d’attaques.</text:p>
        </text:list-item>
        <text:list-item>
          <text:p text:style-name="List_20_1_Content_Last"> <text:span text:style-name="Strong_20_Emphasis">DOSWhitelist</text:span> : Définie une liste blanche d’adresse IP.</text:p>
        </text:list-item>
      </text:list>
      <text:p text:style-name="Text_20_body">Une configuration que j'utilise :</text:p>
      <text:p text:style-name="Preformatted_20_Text">&lt;IfModule mod_evasive20.c&gt;<text:line-break/><text:s text:c="2"/>DOSHashTableSize<text:s text:c="4"/>3097<text:line-break/><text:s text:c="2"/># Pas plus de 200 pages en 100 seconde<text:line-break/><text:s text:c="2"/>DOSPageCount<text:s text:c="8"/>200<text:line-break/><text:s text:c="2"/>DOSSiteCount<text:s text:c="8"/>100<text:line-break/><text:s text:c="2"/># Pas plus de 1 requetes par seconde (images, CSS...)<text:line-break/><text:s text:c="2"/>DOSPageInterval<text:s text:c="5"/>1<text:line-break/><text:s text:c="2"/>DOSSiteInterval<text:s text:c="5"/>1<text:line-break/><text:s text:c="2"/># Periode en seconde pendant laquelle on bloque le client <text:line-break/><text:s text:c="2"/>DOSBlockingPeriod<text:s text:c="3"/>10<text:line-break/><text:s text:c="2"/>#DOSEmailNotify<text:s text:c="6"/>you@yourdomain.com<text:line-break/><text:s text:c="2"/>#DOSSystemCommand<text:s text:c="4"/>"su - someuser -c '/sbin/... %s ...'"<text:line-break/><text:s text:c="2"/># Dossier contenant les IP blaclistes<text:line-break/><text:s text:c="2"/>DOSLogDir<text:s text:c="11"/>"/var/log/mod_evasive"<text:line-break/>&lt;/IfModule&g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ensez à remplacer you@yourdomain.com</text:p>
          </table:table-cell>
        </table:table-row>
      </table:table>
      <text:p text:style-name="Text_20_body">Création du répertoire qui contiendra les logs :</text:p>
      <text:p text:style-name="Preformatted_20_Text">mkdir /var/log/mod_evasive<text:line-break/>chown :www-data /var/log/mod_evasive<text:line-break/>chmod 771 /var/log/mod_evasive</text:p>
      <text:p text:style-name="Text_20_body">Activation du module dans apache :</text:p>
      <text:p text:style-name="Preformatted_20_Text">a2enmod evasive</text:p>
      <text:h text:style-name="Heading_20_3" text:outline-level="3"><text:bookmark-start text:name="__RefHeading___testez-vos-configuration_4"/><text:bookmark-start text:name="testez-vos-configuration"/>Testez vos configuration<text:bookmark-end text:name="__RefHeading___testez-vos-configuration_4"/><text:bookmark-end text:name="testez-vos-configuration"/></text:h>
      <text:p text:style-name="Text_20_body">Maintenant que <text:span text:style-name="Source_20_Text">mod_evasive</text:span> est configuré correctement, nous allons tester, si notre serveur à la protection anti DoS à l'aide <text:span text:style-name="Source_20_Text">ab</text:span> (Apache Benchmark).<text:line-break/>
Installez <text:span text:style-name="Source_20_Text">ab</text:span> si vous ne l'avez pas en tapant:</text:p>
      <text:p text:style-name="Preformatted_20_Text">aptitude install apache2-utils</text:p>
      <text:p text:style-name="Text_20_body">Vérification de nos stat dans /var/log/mod_evasive</text:p>
      <text:p text:style-name="Preformatted_20_Text">root@test:~# ls -l /var/log/mod_evasive/<text:line-break/>total 0<text:line-break/>root@test:~#</text:p>
      <text:p text:style-name="Text_20_body">Ensuite Nous allons maintenant envoyer des demandes en vrac sur le serveur, ce qui provoquera une attaque DOS en tapant :</text:p>
      <text:p text:style-name="Preformatted_20_Text">ab -n 100 -c 10 http://test.domaine.com/</text:p>
      <text:p text:style-name="Preformatted_20_Text">This is ApacheBench, Version 2.3 &lt;$Revision: 1604373 $&gt;<text:line-break/>Copyright 1996 Adam Twiss, Zeus Technology Ltd, http://www.zeustech.net/<text:line-break/>Licensed to The Apache Software Foundation, http://www.apache.org/<text:line-break/><text:line-break/>Benchmarking test.domaine.com (be patient).....done<text:line-break/><text:line-break/><text:line-break/>Server Software:<text:s text:c="8"/>Apache<text:line-break/>Server Hostname:<text:s text:c="8"/>test.domaine.com<text:line-break/>Server Port:<text:s text:c="12"/>80<text:line-break/><text:line-break/>Document Path:<text:s text:c="10"/>/<text:line-break/>Document Length:<text:s text:c="8"/>0 bytes<text:line-break/><text:line-break/>Concurrency Level:<text:s text:c="6"/>10<text:line-break/>Time taken for tests:<text:s text:c="3"/>0.365 seconds<text:line-break/>Complete requests:<text:s text:c="6"/>100<text:line-break/>Failed requests:<text:s text:c="8"/>40<text:line-break/><text:s text:c="3"/>(Connect: 0, Receive: 0, Length: 40, Exceptions: 0)<text:line-break/>Non-2xx responses:<text:s text:c="6"/>100<text:line-break/>Total transferred:<text:s text:c="6"/>26020 bytes<text:line-break/>HTML transferred:<text:s text:c="7"/>8360 bytes<text:line-break/>Requests per second:<text:s text:c="4"/>273.84 [#/sec] (mean)<text:line-break/>Time per request:<text:s text:c="7"/>36.518 [ms] (mean)<text:line-break/>Time per request:<text:s text:c="7"/>3.652 [ms] (mean, across all concurrent requests)<text:line-break/>Transfer rate:<text:s text:c="10"/>69.58 [Kbytes/sec] received<text:line-break/><text:line-break/>Connection Times (ms)<text:line-break/><text:s text:c="14"/>min<text:s text:c="2"/>mean[+/-sd] median<text:s text:c="3"/>max<text:line-break/>Connect:<text:s text:c="8"/>6<text:s text:c="4"/>8<text:s text:c="3"/>2.1<text:s text:c="6"/>6<text:s text:c="6"/>14<text:line-break/>Processing:<text:s text:c="4"/>13<text:s text:c="3"/>25<text:s text:c="2"/>46.2<text:s text:c="5"/>13<text:s text:c="5"/>236<text:line-break/>Waiting:<text:s text:c="7"/>13<text:s text:c="3"/>25<text:s text:c="2"/>46.2<text:s text:c="5"/>13<text:s text:c="5"/>236<text:line-break/>Total:<text:s text:c="9"/>19<text:s text:c="3"/>33<text:s text:c="2"/>46.7<text:s text:c="5"/>21<text:s text:c="5"/>249<text:line-break/><text:line-break/>Percentage of the requests served within a certain time (ms)<text:line-break/><text:s text:c="2"/>50%<text:s text:c="5"/>21<text:line-break/><text:s text:c="2"/>66%<text:s text:c="5"/>22<text:line-break/><text:s text:c="2"/>75%<text:s text:c="5"/>23<text:line-break/><text:s text:c="2"/>80%<text:s text:c="5"/>24<text:line-break/><text:s text:c="2"/>90%<text:s text:c="5"/>38<text:line-break/><text:s text:c="2"/>95%<text:s text:c="4"/>225<text:line-break/><text:s text:c="2"/>98%<text:s text:c="4"/>236<text:line-break/><text:s text:c="2"/>99%<text:s text:c="4"/>249<text:line-break/> 100%<text:s text:c="4"/>249 (longest request)</text:p>
      <text:p text:style-name="Text_20_body">Vérifier vos fichier log apache, mon petit doigt, me dit que le calme devrait avoir cesser <draw:frame draw:style-name="media" draw:name="1" text:anchor-type="as-char" draw:z-index="1" svg:width="" svg:rel-width="100%" svg:height="0cm"><draw:image xlink:href="Pictures/787b049526237917752ddadf60532720.svg" xlink:type="simple" xlink:show="embed" xlink:actuate="onLoad"/></draw:frame></text:p>
      <text:p text:style-name="Preformatted_20_Text">[Wed Jan 27 10:49:24.580491 2016] [evasive20:error] [pid 13449] [client xxx.xxx.xxx.xxx:38389] client denied by server configuration:<text:line-break/>[Wed Jan 27 10:49:24.587827 2016] [evasive20:error] [pid 13451] [client xxx.xxx.xxx.xxx:38390] client denied by server configuration: <text:line-break/>[Wed Jan 27 10:49:24.590058 2016] [evasive20:error] [pid 13452] [client xxx.xxx.xxx.xxx:38392] client denied by server configuration: <text:line-break/>[Wed Jan 27 10:49:24.590559 2016] [evasive20:error] [pid 13448] [client xxx.xxx.xxx.xxx:38391] client denied by server configuration: <text:line-break/>[Wed Jan 27 10:49:24.590587 2016] [evasive20:error] [pid 13474] [client xxx.xxx.xxx.xxx:38393] client denied by server configuration: <text:line-break/>[Wed Jan 27 10:49:24.601284 2016] [evasive20:error] [pid 13450] [client xxx.xxx.xxx.xxx:38394] client denied by server configuration: <text:line-break/>[Wed Jan 27 10:49:24.607367 2016] [evasive20:error] [pid 13451] [client xxx.xxx.xxx.xxx:38395] client denied by server configuration: <text:line-break/>[Wed Jan 27 10:49:24.609893 2016] [evasive20:error] [pid 13449] [client xxx.xxx.xxx.xxx:38396] client denied by server configuration: <text:line-break/>[Wed Jan 27 10:49:24.614346 2016] [evasive20:error] [pid 13450] [client xxx.xxx.xxx.xxx:38398] client denied by server configuration: <text:line-break/>[Wed Jan 27 10:49:24.614491 2016] [evasive20:error] [pid 13452] [client xxx.xxx.xxx.xxx:38397] client denied by server configura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5T09::27:25</meta:creation-date>
    <dc:creator>Generated</dc:creator>
    <dc:date>2026-08-15T09::27:25</dc:date>
    <dc:language>en-US</dc:language>
    <meta:editing-cycles>1</meta:editing-cycles>
    <meta:editing-duration>PT0S</meta:editing-duration>
    <dc:title>systeme:apache:protection-dos-serveur-apache</dc:title>
  </office:meta>
</office:document-meta>
</file>