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1785e3fdf2d7b5ce8999b2a23fac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ysteme:changer-l-editeur-de-texte-par-defaut-sur-debian-ou-equivalent"/><text:bookmark-start text:name="__RefHeading___changer-l-editeur-de-texte-par-defaut-sur-debian-ou-equivalent_1"/><text:bookmark-start text:name="changer-l-editeur-de-texte-par-defaut-sur-debian-ou-equivalent"/>Changer l'éditeur de texte par défaut sur Debian ou équivalent<text:bookmark-end text:name="__RefHeading___changer-l-editeur-de-texte-par-defaut-sur-debian-ou-equivalent_1"/><text:bookmark-end text:name="changer-l-editeur-de-texte-par-defaut-sur-debian-ou-equivalent"/></text:h>
      <text:p text:style-name="Text_20_body"><draw:frame draw:style-name="medialeft" draw:name="0" text:anchor-type="paragraph" draw:z-index="0" svg:width="2.6458333333333cm" style:rel-width="100%" svg:height="2.6458333333333cm" style:rel-height="scale"><draw:image xlink:href="Pictures/fb1785e3fdf2d7b5ce8999b2a23fac85.png" xlink:type="simple" xlink:show="embed" xlink:actuate="onLoad"/></draw:frame>L'éditeur par défaut de Debian est configuré à l'installation.<text:line-break/>
Si vous êtes comme moi un grand habitué de Vim et que vous vous retrouvez sous nano, ceci peut-être gênant pour éditer, par exemple, le fichier crontab ou faire un visudo.<text:line-break/>
Heureusement pour nous Debian (ou équivalent, Ubuntu) propose l'outil <text:span text:style-name="Source_20_Text">update-alternatives</text:span> pour gérer cela.<text:line-break/>

La commande vous sort tout d'abord une liste des éditeurs disponibles, puis vous demande de faire un choix.<text:line-break/>
Exemple de sortie sur le serveur où je compose ce message :</text:p>
      <text:p text:style-name="Preformatted_20_Text">/etc/heartbeat# update-alternatives --config editor<text:line-break/>Il existe 3 choix pour l'alternative editor (qui fournit /usr/bin/editor).<text:line-break/><text:line-break/><text:s text:c="2"/>Sélection<text:s text:c="3"/>Chemin<text:s text:c="14"/>Priorité<text:s text:c="2"/>État<text:line-break/>------------------------------------------------------------<text:line-break/>* 0<text:s text:c="12"/>/bin/nano<text:s text:c="12"/>40<text:s text:c="8"/>mode automatique<text:line-break/><text:s text:c="2"/>1<text:s text:c="12"/>/bin/nano<text:s text:c="12"/>40<text:s text:c="8"/>mode manuel<text:line-break/><text:s text:c="2"/>2<text:s text:c="12"/>/usr/bin/vim.basic<text:s text:c="3"/>30<text:s text:c="8"/>mode manuel<text:line-break/><text:s text:c="2"/>3<text:s text:c="12"/>/usr/bin/vim.tiny<text:s text:c="4"/>10<text:s text:c="8"/>mode manuel<text:line-break/><text:line-break/>Appuyez sur &lt;Entrée&gt; pour conserver la valeur par défaut[*] ou choisissez le numéro sélectionné :</text:p>
      <text:p text:style-name="Text_20_body">l'utilitaire met à jour un lien symbolique pour pointer sur l'éditeur désiré.<text:line-break/>
Avant :</text:p>
      <text:p text:style-name="Preformatted_20_Text">ls -l /usr/bin/editor<text:line-break/>lrwxrwxrwx 1 root root 24 mai<text:s text:c="3"/>27 08:59 /usr/bin/editor -&gt; /etc/alternatives/editor<text:line-break/>ls -l<text:s text:c="2"/>/etc/alternatives/editor<text:line-break/>lrwxrwxrwx 1 root root 17 août<text:s text:c="3"/>5 14:05 /etc/alternatives/editor -&gt; /bin/nano</text:p>
      <text:p text:style-name="Text_20_body">Après :</text:p>
      <text:p text:style-name="Preformatted_20_Text">ls -l /usr/bin/editor<text:line-break/>lrwxrwxrwx 1 root root 24 mai<text:s text:c="3"/>27 08:59 /usr/bin/editor -&gt; /etc/alternatives/editor<text:line-break/>ls -l<text:s text:c="2"/>/etc/alternatives/editor<text:line-break/>lrwxrwxrwx 1 root root 17 août<text:s text:c="3"/>5 14:05 /etc/alternatives/editor -&gt; /usr/bin/vim.tin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3::42:06</meta:creation-date>
    <dc:creator>Generated</dc:creator>
    <dc:date>2026-09-07T13::42:06</dc:date>
    <dc:language>en-US</dc:language>
    <meta:editing-cycles>1</meta:editing-cycles>
    <meta:editing-duration>PT0S</meta:editing-duration>
    <dc:title>systeme:changer-l-editeur-de-texte-par-defaut-sur-debian-ou-equivalent</dc:title>
  </office:meta>
</office:document-meta>
</file>