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44019db711c712a903dd77f0eadfa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comment-bloquer-un-compte-utilisateur-apres-plusieurs-tentatives-echouees"/><text:bookmark-start text:name="__RefHeading___comment-bloquer-un-compte-utilisateur-apres-plusieurs-tentatives-echouees_1"/><text:bookmark-start text:name="comment-bloquer-un-compte-utilisateur-apres-plusieurs-tentatives-echouees"/>Comment bloquer un compte utilisateur après plusieurs tentatives échouées<text:bookmark-end text:name="__RefHeading___comment-bloquer-un-compte-utilisateur-apres-plusieurs-tentatives-echouees_1"/><text:bookmark-end text:name="comment-bloquer-un-compte-utilisateur-apres-plusieurs-tentatives-echouees"/></text:h>
      <text:p text:style-name="Text_20_body"><draw:frame draw:style-name="media" draw:name="0" text:anchor-type="as-char" draw:z-index="0" svg:width="2.6458333333333cm" style:rel-width="100%" svg:height="3.0783253205128cm" style:rel-height="scale"><draw:image xlink:href="Pictures/4844019db711c712a903dd77f0eadfaa.jpeg" xlink:type="simple" xlink:show="embed" xlink:actuate="onLoad"/></draw:frame>Voici, comment renforcer simplement la sécurité en bloquant les compte utilisateurs après un nombre consécutive d'authentifications échoué.<text:line-break/>
Cela peut être réalisé par l'utilisation du module <text:span text:style-name="Source_20_Text">pam_faillock</text:span> ce qui permet de verrouiller temporairement le compte de l'utilisateur dans le cas de multiples tentatives authentifications et de garder un enregistrement de cette évènement. <text:line-break/></text:p>
      <text:p text:style-name="Text_20_body"><text:span text:style-name="Source_20_Text">pam_faillock</text:span> est une partie de Linux PAM (Pluggable Authentication Modules), c'est un mécanisme dynamique pour implémenter des services d'authentification dans les applications et divers services système pour auditer l'activité du shell d'une connexion utilisateur. <text:line-break/>
</text:p>
      <text:h text:style-name="Heading_20_3" text:outline-level="3"><text:bookmark-start text:name="__RefHeading___comment-verrouiller-des-comptes-d-utilisateurs-apres-des-echecs-d-authentification-consecutifs_2"/><text:bookmark-start text:name="comment-verrouiller-des-comptes-d-utilisateurs-apres-des-echecs-d-authentification-consecutifs"/>Comment verrouiller des comptes d'utilisateurs après des échecs d'authentification consécutifs<text:bookmark-end text:name="__RefHeading___comment-verrouiller-des-comptes-d-utilisateurs-apres-des-echecs-d-authentification-consecutifs_2"/><text:bookmark-end text:name="comment-verrouiller-des-comptes-d-utilisateurs-apres-des-echecs-d-authentification-consecutifs"/></text:h>
      <text:p text:style-name="Text_20_body">Vous pouvez configuré les fonctionnalité ci-dessous dans le fichier /etc/pam.d/system-auth et /etc/pam.d/password-auth, en ajoutant les lignes suivantes:</text:p>
      <text:p text:style-name="Preformatted_20_Text">auth<text:s text:c="4"/>required<text:s text:c="7"/>pam_faillock.so preauth silent audit deny=3 unlock_time=600<text:line-break/>auth<text:s text:c="4"/>[default=die]<text:s text:c="2"/>pam_faillock.so authfail audit deny=3 unlock_time=600</text:p>
      <text:list text:style-name="List_20_1" text:continue-numbering="false">
        <text:list-item>
          <text:p text:style-name="List_20_1_Content_First"> <text:span text:style-name="Strong_20_Emphasis">audit</text:span> : Correspond à l’utilisateur audité</text:p>
        </text:list-item>
        <text:list-item>
          <text:p text:style-name="List_20_1_Content"> <text:span text:style-name="Strong_20_Emphasis">deny</text:span> : Utilisé pour définir le nombre de tentative (3 dans notre cas), après ça le compte utilisateur devrai être bloqué.</text:p>
        </text:list-item>
        <text:list-item>
          <text:p text:style-name="List_20_1_Content_Last"> <text:span text:style-name="Strong_20_Emphasis">unlock_time</text:span> : défini le temps (300 secondes, soit 5 minutes) pour que le compte soit débloqué.</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 noté que l'ordre des lignes est vraiment important, une mauvaise configurations peut bloquer l'ensemble des login de la machine.
</text:p>
          </table:table-cell>
        </table:table-row>
      </table:table>
      <text:p text:style-name="Text_20_body">La section <text:span text:style-name="Source_20_Text">auth</text:span> dans les deux fichiers doit être organisé de cette façon :</text:p>
      <text:p text:style-name="Preformatted_20_Text">auth<text:s text:c="8"/>required<text:s text:c="6"/>pam_env.so<text:line-break/>auth<text:s text:c="8"/>required<text:s text:c="6"/>pam_faillock.so preauth silent audit deny=3 unlock_time=300<text:line-break/>auth<text:s text:c="8"/>sufficient<text:s text:c="4"/>pam_unix.so<text:s text:c="2"/>nullok<text:s text:c="2"/>try_first_pass<text:line-break/>auth<text:s text:c="8"/>[default=die]<text:s text:c="2"/>pam_faillock.so<text:s text:c="2"/>authfail<text:s text:c="2"/>audit<text:s text:c="2"/>deny=3<text:s text:c="2"/>unlock_time=300<text:line-break/>auth<text:s text:c="8"/>requisite<text:s text:c="5"/>pam_succeed_if.so uid &gt;= 1000 quiet_success<text:line-break/>auth<text:s text:c="8"/>required<text:s text:c="6"/>pam_deny.so</text:p>
      <text:p text:style-name="Text_20_body">Maintenant ouvrez les 2 fichiers :</text:p>
      <text:p text:style-name="Preformatted_20_Text">vim /etc/pam.d/system-auth<text:line-break/>vim /etc/pam.d/password-auth </text:p>
      <text:p text:style-name="Text_20_body">L'entrée par défaut dans la section <text:span text:style-name="Source_20_Text">auth</text:span> des 2 fichiers ressembles à ça:</text:p>
      <text:p text:style-name="Preformatted_20_Text">#%PAM-1.0<text:line-break/># This file is auto-generated.<text:line-break/># User changes will be destroyed the next time authconfig is run.<text:line-break/>auth<text:s text:c="8"/>required<text:s text:c="6"/>pam_env.so<text:line-break/>auth<text:s text:c="8"/>sufficient<text:s text:c="4"/>pam_fprintd.so<text:line-break/>auth<text:s text:c="8"/>sufficient<text:s text:c="4"/>pam_unix.so nullok try_first_pass<text:line-break/>auth<text:s text:c="8"/>requisite<text:s text:c="5"/>pam_succeed_if.so uid &gt;= 1000 quiet<text:line-break/>auth<text:s text:c="8"/>required<text:s text:c="6"/>pam_deny.so</text:p>
      <text:p text:style-name="Text_20_body">Après l'ajout des paramètres ci-dessus, ça devrai ressemblé à ça:</text:p>
      <text:p text:style-name="Preformatted_20_Text">#%PAM-1.0<text:line-break/># This file is auto-generated.<text:line-break/># User changes will be destroyed the next time authconfig is run.<text:line-break/>auth<text:s text:c="8"/>required<text:s text:c="6"/>pam_env.so<text:line-break/>auth<text:s text:c="8"/>required<text:s text:c="6"/>pam_faillock.so preauth silent audit deny=3 unlock_time=300<text:line-break/>auth<text:s text:c="8"/>sufficient<text:s text:c="4"/>pam_fprintd.so<text:line-break/>auth<text:s text:c="8"/>sufficient<text:s text:c="4"/>pam_unix.so nullok try_first_pass<text:line-break/>auth<text:s text:c="8"/>[default=die]<text:s text:c="2"/>pam_faillock.so<text:s text:c="2"/>authfail<text:s text:c="2"/>audit<text:s text:c="2"/>deny=3<text:s text:c="2"/>unlock_time=300<text:line-break/>auth<text:s text:c="8"/>requisite<text:s text:c="5"/>pam_succeed_if.so uid &gt;= 1000 quiet<text:line-break/>auth<text:s text:c="8"/>required<text:s text:c="6"/>pam_deny.so</text:p>
      <text:p text:style-name="Text_20_body">Puis ajouter la ligne suivant à la fin de la section <text:span text:style-name="Source_20_Text">account</text:span> dans les 2 fichiers du dessus:</text:p>
      <text:p text:style-name="Preformatted_20_Text">account<text:s text:c="5"/>required<text:s text:c="6"/>pam_faillock.so</text:p>
      <text:h text:style-name="Heading_20_3" text:outline-level="3"><text:bookmark-start text:name="__RefHeading___comment-verrouiller-le-compte-root-apres-l-echec-des-tentatives-de-connexion_3"/><text:bookmark-start text:name="comment-verrouiller-le-compte-root-apres-l-echec-des-tentatives-de-connexion"/>Comment verrouiller le compte ''root'' après l'échec des tentatives de connexion<text:bookmark-end text:name="__RefHeading___comment-verrouiller-le-compte-root-apres-l-echec-des-tentatives-de-connexion_3"/><text:bookmark-end text:name="comment-verrouiller-le-compte-root-apres-l-echec-des-tentatives-de-connexion"/></text:h>
      <text:p text:style-name="Text_20_body">Pour verrouiller le compte root après l'échec des tentatives d'authentification, ajoutez l'option even_deny_root aux lignes des deux fichiers de la section <text:span text:style-name="Source_20_Text">auth</text:span> comme ceci.</text:p>
      <text:p text:style-name="Preformatted_20_Text">auth<text:s text:c="8"/>required<text:s text:c="6"/>pam_faillock.so preauth silent audit deny=3 even_deny_root unlock_time=300<text:line-break/>auth<text:s text:c="8"/>[default=die]<text:s text:c="2"/>pam_faillock.so<text:s text:c="2"/>authfail<text:s text:c="2"/>audit<text:s text:c="2"/>deny=3 even_deny_root unlock_time=300</text:p>
      <text:p text:style-name="Text_20_body">Une fois que vous avez tout configuré. <text:line-break/>
Vous pouvez redémarrer les services d'accès distant comme <text:span text:style-name="Strong_20_Emphasis">sshd</text:span>, pour que la stratégie ci-dessus prenne effet, si les utilisateurs utilisent ssh pour se connecter au serveur. <text:line-break/></text:p>
      <text:h text:style-name="Heading_20_3" text:outline-level="3"><text:bookmark-start text:name="__RefHeading___comment-voir-les-tentatives-d-authentifications-echoues_4"/><text:bookmark-start text:name="comment-voir-les-tentatives-d-authentifications-echoues"/>Comment voir les tentatives d'authentifications échoués<text:bookmark-end text:name="__RefHeading___comment-voir-les-tentatives-d-authentifications-echoues_4"/><text:bookmark-end text:name="comment-voir-les-tentatives-d-authentifications-echoues"/></text:h>
      <text:p text:style-name="Text_20_body">Vous pouvez voir tous les logs d'authentification ayant échoué à l'aide de l'utilitaire de <text:span text:style-name="Source_20_Text">faillock</text:span>, qui est utilisé pour afficher et modifier le log des échecs d'authentification.<text:line-break/>
Vous pouvez voir les tentatives de connexion échouées pour un utilisateur particulier comme cela. <text:line-break/></text:p>
      <text:p text:style-name="Preformatted_20_Text">faillock --user toto</text:p>
      <text:p text:style-name="Text_20_body">Pour afficher toutes les tentatives de connexion infructueuses, exécutez <text:span text:style-name="Source_20_Text">faillock</text:span> sans aucun argument comme ceci:</text:p>
      <text:p text:style-name="Preformatted_20_Text">faillock</text:p>
      <text:p text:style-name="Text_20_body">Pour effacer les logs d'échec d'authentification d'un utilisateur, exécutez cette commande:</text:p>
      <text:p text:style-name="Preformatted_20_Text">faillock --user toto --reset</text:p>
      <text:p text:style-name="Text_20_body">Pour effacer tous les logs de l'ensemble des utilisateurs :</text:p>
      <text:p text:style-name="Preformatted_20_Text">faillock --reset</text:p>
      <text:p text:style-name="Text_20_body">Enfin, pour dire au système de ne pas verrouiller les comptes d'un utilisateur ou de plusieurs utilisateurs après plusieurs tentatives de connexion infructueuses, ajoutez l'entrée suivante, juste au-dessus de l'appel <text:span text:style-name="Source_20_Text">pam_faillock</text:span> dans la section <text:span text:style-name="Source_20_Text">auth</text:span> des deux ficheirs <text:span text:style-name="Source_20_Text">/etc/pam.d/system-auth</text:span> et <text:span text:style-name="Source_20_Text">/etc/pam.d/password-auth</text:span>comme ça (Ajoutez simplement les noms utilisateurs séparés par deux points.)</text:p>
      <text:p text:style-name="Preformatted_20_Text">auth<text:s text:c="3"/>[success=1 default=ignore] pam_succeed_if.so user in toto:tata </text:p>
      <text:p text:style-name="Text_20_body">Vos fichiers devrai ressembler à cela:</text:p>
      <text:p text:style-name="Preformatted_20_Text">auth<text:s text:c="2"/>required<text:s text:c="6"/>pam_env.so<text:line-break/>auth<text:s text:c="3"/>[success=1 default=ignore] pam_succeed_if.so user in toto:tata <text:line-break/>auth<text:s text:c="3"/>required<text:s text:c="6"/>pam_faillock.so preauth silent audit deny=3 unlock_time=600<text:line-break/>auth<text:s text:c="3"/>sufficient<text:s text:c="4"/>pam_unix.so<text:s text:c="2"/>nullok<text:s text:c="2"/>try_first_pass<text:line-break/>auth<text:s text:c="3"/>[default=die]<text:s text:c="2"/>pam_faillock.so<text:s text:c="2"/>authfail<text:s text:c="2"/>audit<text:s text:c="2"/>deny=3<text:s text:c="2"/>unlock_time=600<text:line-break/>auth<text:s text:c="3"/>requisite<text:s text:c="5"/>pam_succeed_if.so uid &gt;= 1000 quiet_success<text:line-break/>auth<text:s text:c="3"/>required<text:s text:c="6"/>pam_deny.so</text:p>
      <text:p text:style-name="Text_20_body">source : <text:a xlink:type="simple" xlink:href="https://www.tecmint.com/lock-user-accounts-after-failed-login-attempts-in-linux/" text:style-name="Internet_20_link" text:visited-style-name="Visited_20_Internet_20_Link">tecmint.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21::47:00</meta:creation-date>
    <dc:creator>Generated</dc:creator>
    <dc:date>2026-09-14T21::47:00</dc:date>
    <dc:language>en-US</dc:language>
    <meta:editing-cycles>1</meta:editing-cycles>
    <meta:editing-duration>PT0S</meta:editing-duration>
    <dc:title>systeme:comment-bloquer-un-compte-utilisateur-apres-plusieurs-tentatives-echouees</dc:title>
  </office:meta>
</office:document-meta>
</file>