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844019db711c712a903dd77f0eadfaa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ysteme:comment-defragmenter-linux"/><text:bookmark-start text:name="__RefHeading___comment-defragmenter-linux_1"/><text:bookmark-start text:name="comment-defragmenter-linux"/>Comment défragmenter Linux ?<text:bookmark-end text:name="__RefHeading___comment-defragmenter-linux_1"/><text:bookmark-end text:name="comment-defragmenter-linux"/></text:h>
      <text:p text:style-name="Text_20_body"><draw:frame draw:style-name="medialeft" draw:name="0" text:anchor-type="paragraph" draw:z-index="0" svg:width="2.6458333333333cm" style:rel-width="100%" svg:height="3.0783253205128cm" style:rel-height="scale"><draw:image xlink:href="Pictures/4844019db711c712a903dd77f0eadfaa.jpeg" xlink:type="simple" xlink:show="embed" xlink:actuate="onLoad"/></draw:frame>Il y a une idée reçue très répandue parmi les utilisateurs Linux que le système n'a pas besoin d'être défragmenté.<text:line-break/>
Cette situation découle de la réussite des systèmes de fichiers utilisés par la plupart des distributions, EXT2,3 et 4, JFS, XFS, ZFS, ReiserFS et BTRFS.<text:line-break/>
Tous ce vante de gérer de façons intelligentes et techniques l'allocation des fichiers dans les disques en minimisant le problème de fragmentation et disent qu'il n'y a pratiquement aucune raison de défragmenter même après de nombreuses années d'installation et désinstallation d'applications dans le même système.<text:line-break/>
La fragmentation peut être un problème pour les utilisateurs qui utilisent tous l'espace disques et qui ne peuvent pas offrir de nombreuses options d'allocation des fichiers.</text:p>
      <text:p text:style-name="Text_20_body">Voici une description de la façon dont procède Linux pour l'allocation de fichier : les fichiers sont stockés à plusieurs endroits dans le disque, laissant d'immense espace entre les fichiers leur permettant de grandir.<text:line-break/></text:p>
      <text:p text:style-name="Text_20_body">Si, le disque devient plus encombré, un fichier qui a besoin de plus d'espace pour grandir, le système de fichiers Linux tentera de réécrire complètement le fichier sur un autre secteur qui a suffisamment d'espace pour le stocker.
De cette façon, tout est propre, bien rangé et en un seul morceau.<text:line-break/></text:p>
      <text:p text:style-name="Text_20_body">Cependant, les PCs avec des espaces confiné peuvent avoir quelques difficultés avec le temps.<text:line-break/>
Voici comment faire face à ce problème et comment effectivement défragmenter votre système Linux.<text:line-break/></text:p>
      <text:p text:style-name="Text_20_body">Maintenant, la première chose que vous devez faire est d'obtenir un outil de défragmentation.<text:line-break/>
Il y a beaucoup de défragmenteurs disponibles pour les systèmes de fichiers de Linux, mais je vais utiliser “e4defrag”, comme il est très probablement déjà installé sur votre système.</text:p>
      <text:p text:style-name="Text_20_body">Grâce à cet outil, vous pouvez déterminer si vous avez des fichiers fragmentés et la gravité de la fragmentation.<text:line-break/></text:p>
      <text:p text:style-name="Text_20_body">Pour ce faire, ouvrez un terminal <text:span text:style-name="Strong_20_Emphasis">en root</text:span> et tapez:</text:p>
      <text:p text:style-name="Preformatted_20_Text">e4defrag -c / #emplacement ou /dev/device</text:p>
      <text:p text:style-name="Text_20_body">Ci-dessous, j'ai scanné mon répertoire <text:span text:style-name="Source_20_Text">/home</text:span> pour les fichiers fragmentés et j'ai effectivement trouvé cinq fichiers.<text:line-break/></text:p>
      <text:p text:style-name="Preformatted_20_Text">e4defrag -c /home/<text:line-break/>&lt;Fragmented files&gt;<text:s text:c="29"/>now/best<text:s text:c="7"/>size/ext<text:line-break/>1. /home/USER/.local/share/zeitgeist/activity.sqlite<text:line-break/><text:s text:c="49"/>8/1<text:s text:c="14"/>6 KB<text:line-break/>2. /home/USER/.icedove/gs0gd8wu.default/panacea.dat<text:line-break/><text:s text:c="48"/>10/1<text:s text:c="14"/>6 KB<text:line-break/>3. /home/USER/.icedove/gs0gd8wu.default/ImapMail/xxxxxxx/register no-ip<text:line-break/><text:s text:c="49"/>2/1<text:s text:c="14"/>4 KB<text:line-break/>4. /home/USER/.icedove/gs0gd8wu.default/ImapMail/xxxxxx/xxxxxx.msf<text:line-break/><text:s text:c="47"/>2/1<text:s text:c="14"/>4 KB<text:line-break/>5. /home/USER/.icedove/gs0gd8wu.default/ImapMail/xxxxx/xxxxxx.msf<text:line-break/><text:s text:c="47"/>2/1<text:s text:c="14"/>4 KB<text:line-break/><text:line-break/> Total/best extents<text:s text:c="16"/>837/428<text:line-break/> Average size per extent<text:s text:c="12"/>1787 KB<text:line-break/> Fragmentation score<text:s text:c="16"/>1<text:line-break/> [0-30 no problem: 31-55 a little bit fragmented: 56- needs defrag]<text:line-break/> This directory (/home/) does not need defragmentation.<text:line-break/> Done.</text:p>
      <text:p text:style-name="Text_20_body">Mon score de fragmentation est cependant assez faible donc la défragmentation ne fera pas beaucoup de différence sur les performances de mon système dans ce cas.<text:line-break/></text:p>
      <text:p text:style-name="Text_20_body">Dans un premier temps, je vais montrer comment défragmenter en utilisant <text:span text:style-name="Source_20_Text">e4defrag</text:span>, par la défragmentation de fichier, un par un.
Le programme de <text:span text:style-name="Source_20_Text">e4defrag</text:span> fait partie du paquet <text:span text:style-name="Source_20_Text">e2fsprogs</text:span> qui devrait déjà être installé sur votre PC.<text:line-break/></text:p>
      <text:p text:style-name="Text_20_body">J'utilise la commande suivante:</text:p>
      <text:p text:style-name="Preformatted_20_Text">e4defrag /file/a/défragmenté</text:p>
      <text:p text:style-name="Text_20_body">Si vous souhaitez défragmenter votre système entier, alors vous devriez d'abord démonter toutes les partitions, exécutez la commande suivante:</text:p>
      <text:p text:style-name="Preformatted_20_Text">e4defrag /dev/*</text:p>
      <text:p text:style-name="Text_20_body">Si vous souhaitez effectuer la défragmentation sans démonter:</text:p>
      <text:p text:style-name="Preformatted_20_Text">e4defrag /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Si vous possédez un SSD, il est tout simplement inutile de se soucier des fichiers fragmentés ces disques peuvent accéder à leur stockage au hasard.<text:line-break/>
Défragmenter votre SSD ne fera qu'augmenter la lecture/écriture sur le SSD, donc de réduire la durée de vie de votre disque.</text:p>
          </table:table-cell>
        </table:table-row>
      </table:table>
      <text:p text:style-name="Text_20_body">source: <text:a xlink:type="simple" xlink:href="https://www.howtoforge.com/tutorial/linux-filesystem-defrag/" text:style-name="Internet_20_link" text:visited-style-name="Visited_20_Internet_20_Link">howtoforge.co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1::18:32</meta:creation-date>
    <dc:creator>Generated</dc:creator>
    <dc:date>2026-09-15T01::18:32</dc:date>
    <dc:language>en-US</dc:language>
    <meta:editing-cycles>1</meta:editing-cycles>
    <meta:editing-duration>PT0S</meta:editing-duration>
    <dc:title>systeme:comment-defragmenter-linux</dc:title>
  </office:meta>
</office:document-meta>
</file>