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019db711c712a903dd77f0eadfa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comment-generer-des-mots-de-passe-chiffrer-dechiffrer-aleatoires-dans-linux"/><text:bookmark-start text:name="__RefHeading___comment-generer-des-mots-de-passe-chiffrerdechiffrer-aleatoires-dans-linux_1"/><text:bookmark-start text:name="comment-generer-des-mots-de-passe-chiffrerdechiffrer-aleatoires-dans-linux"/>Comment générer des mots de passe chiffrer/déchiffrer aléatoires dans Linux<text:bookmark-end text:name="__RefHeading___comment-generer-des-mots-de-passe-chiffrerdechiffrer-aleatoires-dans-linux_1"/><text:bookmark-end text:name="comment-generer-des-mots-de-passe-chiffrerdechiffrer-aleatoires-dans-linux"/></text:h>
      <text:p text:style-name="Text_20_body"><draw:frame draw:style-name="medialeft" draw:name="0" text:anchor-type="paragraph" draw:z-index="0" svg:width="2.6458333333333cm" style:rel-width="100%" svg:height="3.0783253205128cm" style:rel-height="scale"><draw:image xlink:href="Pictures/4844019db711c712a903dd77f0eadfaa.jpeg" xlink:type="simple" xlink:show="embed" xlink:actuate="onLoad"/></draw:frame> Dans un environnement multi-utilisateurs Linux, il est une pratique standard pour créer des logins avec un certain mot de passe par défaut. <text:line-break/>
Oui, mais on manque souvent d'imagination pour les créer, du moins j'en manque souvent.</text:p>
      <text:p text:style-name="Text_20_body">Dans cet article, nous allons partager quelques trucs et astuces Linux intéressants pour générer des mots de passe aléatoires et aussi comment chiffrer et déchiffrer les mots de passe.
</text:p>
      <text:h text:style-name="Heading_20_3" text:outline-level="3"><text:bookmark-start text:name="__RefHeading___generer-un-mot-de-passe-aleatoire-unique-de-10-caracteres-en-utilisant-la-commande-pwgen_2"/><text:bookmark-start text:name="generer-un-mot-de-passe-aleatoire-unique-de-10-caracteres-en-utilisant-la-commande-pwgen"/>1. Générer un mot de passe aléatoire unique de 10 caractères en utilisant la commande "pwgen"<text:bookmark-end text:name="__RefHeading___generer-un-mot-de-passe-aleatoire-unique-de-10-caracteres-en-utilisant-la-commande-pwgen_2"/><text:bookmark-end text:name="generer-un-mot-de-passe-aleatoire-unique-de-10-caracteres-en-utilisant-la-commande-pwgen"/></text:h>
      <text:p text:style-name="Text_20_body">Si vous n'avez pas encore installé <text:span text:style-name="Source_20_Text">pwgen</text:span>, utilisé <text:span text:style-name="Source_20_Text">apt-get</text:span> ou <text:span text:style-name="Source_20_Text">yum</text:span> pour l'obtenir.
Voici le résultat :</text:p>
      <text:p text:style-name="Preformatted_20_Text">test@ksh:~# pwgen 10 1<text:line-break/>eiH1gooGha<text:line-break/>test@ksh:~# pwgen 10 1<text:line-break/>Taeleequ4w<text:line-break/>test@ksh:~# pwgen 10 1<text:line-break/>ixooB2aong<text:line-break/>test@ksh:~# pwgen 10 1<text:line-break/>Gi7gein3hi<text:line-break/>test@ksh:~# pwgen 10 1<text:line-break/>eiChohCee4<text:line-break/>test@ksh:~# pwgen 10 1<text:line-break/>Een3au1kub</text:p>
      <text:p text:style-name="Text_20_body">Générer plusieurs mots de passe aléatoires de 50 caractère en une seule fois</text:p>
      <text:p text:style-name="Preformatted_20_Text">test@ksh:~# pwgen 50<text:line-break/>thaop5Pah0eePa1ais1PaiHie5WooWuhoo2EsaiJ1yohraid4e<text:line-break/>wee8QueoD4cu8eetee8Aibocaeth3roe8ooquip8yeCohkepha<text:line-break/>Thahbohhiasoa6idooquahge8Uche7che7iexiev7ahtieXoBe<text:line-break/>Airee1joocaetieh7Riu1jueG7iewomae4ushai2jakiacuewi<text:line-break/>jiekaefi5uqueiKephuYimipieyohphu9RaefuaLoodahkooyo<text:line-break/>yoogau7jaiquetei8mahWaehooThoh2Mah8baeTa9oowee1tho<text:line-break/>ejomaiSeejeiweivu4shi6chobu2odazahaBa3yeivahn8eelo<text:line-break/>eveipowe6iev9iquobaiv6ohthaiXosiwoixaotheu9ooxu4oo<text:line-break/>oh2baiReWo0woo5aeciech0ooJaeJeo6thae6Veshaeg9au3ie<text:line-break/>rohth0nujue1pho0ish7yo5ciy0kioVeet7QueeNg4ohghua2j<text:line-break/>nuo4umueng6ijahmoo2iekeiQua1Oozahaixei1EiQu4Jah6do<text:line-break/>Aivohk5zuiraphaiquu6Ohph0Ahng6sue0yiithee8weewei6x<text:line-break/>XaiNg1ohR0chohqu6Wieci4Aish2Ioteeleepobaetach8Ahse<text:line-break/>oboo8seix1pheilei6tioJac6Jatuy5voht7ioYa8ahv3Foh8g<text:line-break/>phoo8biephae4hau7itaegoo3Ahph4acha9ubaseijae8iu6bo<text:line-break/>zouxee9yupie1aingooquooph3queicaineo2maekahSie5ceF<text:line-break/>vaepa1daeshohTheij8yooroome5yaiv0bair0aek4chaing7j<text:line-break/>quiSheit4iShaiJoo4hap8ufookawoopaeyohchaejif6keiRu<text:line-break/>cah4rohX1eiM6ingua4ChaeP0oopiepodohvahgheep0ahPhei<text:line-break/>vii7iec6Ou6eir6iemee0tieth1looloa6ogaeH1neiy4choo9</text:p>
      <text:h text:style-name="Heading_20_3" text:outline-level="3"><text:bookmark-start text:name="__RefHeading___vous-pouvez-utiliser-makepasswd-pour-generer-des-mot-de-passe-aleatoires-de-longueur-donnee_3"/><text:bookmark-start text:name="vous-pouvez-utiliser-makepasswd-pour-generer-des-mot-de-passe-aleatoires-de-longueur-donnee"/>2. Vous pouvez utiliser "makepasswd" pour générer des mot de passe aléatoires de longueur donnée<text:bookmark-end text:name="__RefHeading___vous-pouvez-utiliser-makepasswd-pour-generer-des-mot-de-passe-aleatoires-de-longueur-donnee_3"/><text:bookmark-end text:name="vous-pouvez-utiliser-makepasswd-pour-generer-des-mot-de-passe-aleatoires-de-longueur-donnee"/></text:h>
      <text:p text:style-name="Text_20_body">Assurez-vous que vous avez installé <text:span text:style-name="Source_20_Text">makepasswd</text:span>.</text:p>
      <text:p text:style-name="Text_20_body">Générer un mot de passe aléatoire de 10 caractères, ce qui est la valeur par défaut:</text:p>
      <text:p text:style-name="Preformatted_20_Text">test@ksh:~# makepasswd<text:line-break/>xEL01DUh7<text:line-break/>test@ksh:~# makepasswd<text:line-break/>FD5uwVU5J<text:line-break/>test@ksh:~# makepasswd<text:line-break/>IfPHmvyqB<text:line-break/>test@ksh:~# makepasswd<text:line-break/>fPu6gyRQ<text:line-break/>test@ksh:~# makepasswd<text:line-break/>8K3Y2bEy<text:line-break/>test@ksh:~# makepasswd<text:line-break/>rqb6TyqW<text:line-break/>test@ksh:~# makepasswd<text:line-break/>o4MEoU7jN<text:line-break/>test@ksh:~# makepasswd<text:line-break/>9iBryfHJad<text:line-break/>test@ksh:~# makepasswd<text:line-break/>8HmK8zwig</text:p>
      <text:p text:style-name="Text_20_body">Générer un mot de passe aléatoire de 50 caractères :</text:p>
      <text:p text:style-name="Preformatted_20_Text">test@ksh:~# makepasswd<text:s text:c="2"/>--char 50<text:line-break/>5SgXXNoNQV7IzGrecEETREiKLBBjibxBf6ngNYqHyYXatU4ifW<text:line-break/>test@ksh:~# makepasswd<text:s text:c="2"/>--char 50<text:line-break/>e4Xnx27NtKuYqa3YHGy0tX2eLFD7Nxbd07cp5gd0f0RjH4F8BE<text:line-break/>test@ksh:~# makepasswd<text:s text:c="2"/>--char 50<text:line-break/>ECGtd7FwICF1E2dj4T2rJv6hmFuqHGcAK2RjuEKfvGvP1JIYdh<text:line-break/>test@ksh:~# makepasswd<text:s text:c="2"/>--char 50<text:line-break/>H2JdHSuwq2356hpEFvTw6dzmiAMumtwdbSwyqtN5VfT26xf6Mz<text:line-break/>test@ksh:~# makepasswd<text:s text:c="2"/>--char 50<text:line-break/>PKTK2y7LAwtuXNIsnccofSFDYGMf0RqoKCXxiHGGNPWuCQyp24<text:line-break/>test@ksh:~# makepasswd<text:s text:c="2"/>--char 50<text:line-break/>zgNIejLHJobDpDwNajS4eSSHF5T33Fm8AbLRg5LeyGL0rQ0Kss</text:p>
      <text:p text:style-name="Text_20_body">Générer 7 mots de passe de 20 caractères :</text:p>
      <text:p text:style-name="Preformatted_20_Text">test@ksh:~# makepasswd --char 20 --count 7<text:line-break/>rKfARgtJznLXzYo1WyPK<text:line-break/>49f2EVta8VuWH239UELc<text:line-break/>KEx9ChY2XwgUPg9QuA7z<text:line-break/>SNUWWdw2HTvujPUdRP2R<text:line-break/>aPGmHxXBCqCREiw4pDT2<text:line-break/>hU5m38rLWEyvedd9qiCy<text:line-break/>IdxJM6w6BfmJUNmwVtH8</text:p>
      <text:h text:style-name="Heading_20_3" text:outline-level="3"><text:bookmark-start text:name="__RefHeading___chiffrer-un-mot-de-passe-en-utilisant-le-sel_4"/><text:bookmark-start text:name="chiffrer-un-mot-de-passe-en-utilisant-le-sel"/>3. chiffrer un mot de passe en utilisant le sel<text:bookmark-end text:name="__RefHeading___chiffrer-un-mot-de-passe-en-utilisant-le-sel_4"/><text:bookmark-end text:name="chiffrer-un-mot-de-passe-en-utilisant-le-sel"/></text:h>
      <text:p text:style-name="Text_20_body">Pour ceux qui ne savent pas ce que c'est que le sel.</text:p>
      <text:p text:style-name="Text_20_body">Le sel est une chaîne que le programme peut retrouver d'après le hash puis, connaissant cette chaine (le sel), le programme peut reconstituer un hash à partir du mot de passe en clair : si ce hash résultant est identique au hash stocké, alors le mot de passe est correct. <text:line-break/>
L'intérêt du sel, c'est justement qu'un même mot de passe peut alors avoir plusieurs hash, ce qui empêche les attaques.</text:p>
      <text:p text:style-name="Text_20_body">Sans sel, un attaquant a juste besoin de ce qu'on appelle une “rainbow table” : c'est une table qui donne la correspondance entre tous les mots de passe possibles et tous les hash correspondants dès qu'il a un hash, il trouve le mot de passe en une fraction de seconde en vérifiant dans sa table. <text:line-break/></text:p>
      <text:p text:style-name="Text_20_body">Avec sel, l'attaque doit se faire par force brute, ce qui prend plus de temps (de plusieurs minutes à plusieurs années, selon la force de l'algorithme). <text:line-break/>
Le sel est une donnée aléatoire qui sert comme une entrée supplémentaire à la fonction à sens unique afin de protéger le mot de passe contre les attaques par dictionnaire.</text:p>
      <text:p text:style-name="Text_20_body">La commande ci-dessous permet de chiffrer le mot de passe avec le sel. <text:line-break/>
La valeur de sel est prise au hasard. <text:line-break/>
Ainsi chaque fois que vous exécutez la commande ci-dessous, il va générer une sortie différente, car il accepte une valeur aléatoire du sel.</text:p>
      <text:p text:style-name="Preformatted_20_Text">test@ksh:~$ mkpasswd ksh<text:line-break/>ABpwGJKElNQlk<text:line-break/>test@ksh:~$ mkpasswd ksh<text:line-break/>Bfo3qxUVX2xx6<text:line-break/>test@ksh:~$ mkpasswd ksh<text:line-break/>BX56s0JKbvLUQ<text:line-break/>test@ksh:~$ mkpasswd ksh<text:line-break/>cQHvTGnktA6oU<text:line-break/>test@ksh:~$ mkpasswd ksh<text:line-break/>yVwOgViNsgvXw</text:p>
      <text:p text:style-name="Text_20_body">Maintenant nous allons définir une valeur pour le sel. <text:line-break/>
Il va afficher le même résultat à chaque fois. <text:line-break/></text:p>
      <text:p text:style-name="Preformatted_20_Text">test@ksh:~$ mkpasswd ksh -s do<text:line-break/>dozjkuz1nOm.s<text:line-break/>test@ksh:~$ mkpasswd ksh -s do<text:line-break/>dozjkuz1nOm.s<text:line-break/>test@ksh:~$ mkpasswd ksh -s do<text:line-break/>dozjkuz1nOm.s<text:line-break/>test@ksh:~$ mkpasswd ksh -s do<text:line-break/>dozjkuz1nOm.s</text:p>
      <text:p text:style-name="Text_20_body">4. Chiffrer une chaîne genre “ksh-veux-dire-korn-shell” en utilisant le cryptage AES-256-CBC en utilisant le mot de passe genre “ksh” et le sel.</text:p>
      <text:p text:style-name="Preformatted_20_Text">test@ksh:~$ echo ksh-veux-dire-korn-shell | openssl enc -aes-256-cbc -a -salt -pass pass:ksh<text:line-break/>U2FsdGVkX1+ZKDMi0XiqbAQ4Tufz1dq4q/xOwbQMqAEwsP5qWthIPgiKyvk7GMqL</text:p>
      <text:p text:style-name="Text_20_body">Ici, dans l'exemple ci-dessus, la sortie de la commande <text:span text:style-name="Source_20_Text">echo</text:span> est un pipeline avec la commande <text:span text:style-name="Source_20_Text">openssl</text:span>, qui chiffre la chaîne en utilise un Cipher (ENC) avec l'algorithme de chiffrement AES-256-CBC et finalement avec du sel, il est chiffré en utilisant le mot de passe (ksh).</text:p>
      <text:p text:style-name="Text_20_body">5. Déchiffrer la chaîne ci-dessus en utilisant la commande <text:span text:style-name="Source_20_Text">openssl</text:span> utilisant l'algorithme de chiffrement AES-256-CBC</text:p>
      <text:p text:style-name="Preformatted_20_Text">souyo@gw01:~$ echo U2FsdGVkX1+ZKDMi0XiqbAQ4Tufz1dq4q/xOwbQMqAEwsP5qWthIPgiKyvk7GMqL | openssl enc -aes-256-cbc -a -d -salt -pass pass:ksh<text:line-break/>ksh-veux-dire-korn-she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19:46</meta:creation-date>
    <dc:creator>Generated</dc:creator>
    <dc:date>2026-09-16T04::19:46</dc:date>
    <dc:language>en-US</dc:language>
    <meta:editing-cycles>1</meta:editing-cycles>
    <meta:editing-duration>PT0S</meta:editing-duration>
    <dc:title>systeme:comment-generer-des-mots-de-passe-chiffrer-dechiffrer-aleatoires-dans-linux</dc:title>
  </office:meta>
</office:document-meta>
</file>