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f584040a71e5747623b14638119a30.png"/>
  <manifest:file-entry manifest:media-type="image/svg+xml" manifest:full-path="Pictures/8a773924619ae3dabd0c68fa2aecc0e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ysteme:installation-d-un-logiciel-de-tableau-de-bord-kanboard"/><text:bookmark-start text:name="__RefHeading___installation-d-un-logiciel-de-tableau-de-bord-kanboard_1"/><text:bookmark-start text:name="installation-d-un-logiciel-de-tableau-de-bord-kanboard"/>Installation d'un logiciel de tableau de bord kanboard<text:bookmark-end text:name="__RefHeading___installation-d-un-logiciel-de-tableau-de-bord-kanboard_1"/><text:bookmark-end text:name="installation-d-un-logiciel-de-tableau-de-bord-kanboard"/></text:h>
      <text:p text:style-name="Text_20_body"><draw:frame draw:style-name="medialeft" draw:name="0" text:anchor-type="paragraph" draw:z-index="0" svg:width="10.583333333333cm" svg:height="4.3584564860427cm"><draw:image xlink:href="Pictures/28f584040a71e5747623b14638119a30.png" xlink:type="simple" xlink:show="embed" xlink:actuate="onLoad"/></draw:frame> Kanboard est un logiciel de tableau de bord open source, <text:a xlink:type="simple" xlink:href="https://fr.wikipedia.org/wiki/Kanban_%28d%C3%A9veloppement%29" text:style-name="Internet_20_link" text:visited-style-name="Visited_20_Internet_20_Link">inspiré par le tableau kanban</text:a>, pour le suivi des tâches.</text:p>
      <text:p text:style-name="Text_20_body">Kanboard est une technique de visualisation du flux de travail et d'organisation de projets. <text:line-break/>
En particulier, dans le développement de logiciels, il fournit un système de gestion de processus visuel pour aider à décider comment organiser la production. <text:line-break/>
Ce logiciel permet de suivre visuellement l'évolution de vos projets. <text:line-break/>
<text:line-break/>
<text:line-break/>
<text:line-break/>
Voici, les caractéristique du logiciel kanboard :</text:p>
      <text:list text:style-name="List_20_1" text:continue-numbering="false">
        <text:list-item>
          <text:p text:style-name="List_20_1_Content_First"> Permet de visualiser votre travail</text:p>
        </text:list-item>
        <text:list-item>
          <text:p text:style-name="List_20_1_Content"> Limitez votre travail en cours, pour être plus efficace</text:p>
        </text:list-item>
        <text:list-item>
          <text:p text:style-name="List_20_1_Content"> Personnalisez vos tableaux en fonction de vos activités</text:p>
        </text:list-item>
        <text:list-item>
          <text:p text:style-name="List_20_1_Content"> la gestion de plusieurs projets avec la possibilité de faire glisser et déposer des tâches</text:p>
        </text:list-item>
        <text:list-item>
          <text:p text:style-name="List_20_1_Content"> faire des rapports et analyses de vos activités</text:p>
        </text:list-item>
        <text:list-item>
          <text:p text:style-name="List_20_1_Content"> Personnalisation simple </text:p>
        </text:list-item>
        <text:list-item>
          <text:p text:style-name="List_20_1_Content"> l'accès ce fait depuis un navigateur</text:p>
        </text:list-item>
        <text:list-item>
          <text:p text:style-name="List_20_1_Content"> Des plugins qui lui permette de s'intégrer avec des services externes (Bitbucket, amazon S3, github, gitlab, jabber, rocketchat, slack, …)</text:p>
        </text:list-item>
        <text:list-item>
          <text:p text:style-name="List_20_1_Content_Last"> Open-Source sous licence MIT, et auto-hébergé</text:p>
        </text:list-item>
      </text:list>
      <text:p text:style-name="Text_20_body">Je vais vous montrer comment mettre en place ce logiciel sous Debian.
</text:p>
      <text:h text:style-name="Heading_20_3" text:outline-level="3"><text:bookmark-start text:name="__RefHeading___installation-d-un-serveur-web-apache_2"/><text:bookmark-start text:name="installation-d-un-serveur-web-apache"/>Installation d'un serveur web apache<text:bookmark-end text:name="__RefHeading___installation-d-un-serveur-web-apache_2"/><text:bookmark-end text:name="installation-d-un-serveur-web-apache"/></text:h>
      <text:p text:style-name="Text_20_body">Tout d'abord, sur votre serveur Debian, installez Apache en exécutant la commande suivante:</text:p>
      <text:p text:style-name="Preformatted_20_Text">apt-get install apache2</text:p>
      <text:p text:style-name="Text_20_body">Une fois linstallation finit, nous allons installer php</text:p>
      <text:p text:style-name="Preformatted_20_Text"> apt-get install php7.0 php7.0-gd php7.0-readline php7.0-json php7.0-mbstring php7.0-cli</text:p>
      <text:p text:style-name="Text_20_body">Nous devons installer les driver PDO pour que Kanboard puisse communiquer avec le gestionnaire de base de données MariaDB : <text:line-break/>
Installation de mariadb et des driver pdo : </text:p>
      <text:p text:style-name="Preformatted_20_Text">apt-get install php7.0-mysql mariadb-server</text:p>
      <text:p text:style-name="Text_20_body">Création de la base :</text:p>
      <text:p text:style-name="Preformatted_20_Text">CREATE DATABASE kanboard;</text:p>
      <text:p text:style-name="Text_20_body">création du login d'accès et configuration de ces accès :</text:p>
      <text:p text:style-name="Preformatted_20_Text">grant all privileges on kanboard.* to 'kanban'@'localhost' identified by 'PASSWORD';<text:line-break/>flush privileges;</text:p>
      <text:p text:style-name="Text_20_body">Télécharger les sources de Kanboard</text:p>
      <text:p text:style-name="Preformatted_20_Text">cd /var/www/html<text:line-break/>git clone https://github.com/kanboard/kanboard.git<text:line-break/>chown -R www-data:www-data kanboard/</text:p>
      <text:p text:style-name="Text_20_body">Puis dans le répertoire <text:span text:style-name="Source_20_Text">kanboard</text:span>, renommer le fichier <text:span text:style-name="Source_20_Text">config.default.php</text:span> en <text:span text:style-name="Source_20_Text">config.php</text:span>. </text:p>
      <text:p text:style-name="Preformatted_20_Text">mv config.default.php config.php</text:p>
      <text:p text:style-name="Text_20_body">Dans ce fichier, modifier quelques lignes :</text:p>
      <text:p text:style-name="Preformatted_20_Text">// Nous choisissons d'utiliser MySQL/MariaDB au lieu de SQLite<text:line-break/>define('DB_DRIVER', 'mysql');<text:line-break/><text:line-break/>// les paramètres de MySQL/MariaDB, vous ajoutez ce que vous avez définis au dessus<text:line-break/>define('DB_USERNAME', 'kanban');<text:line-break/>define('DB_PASSWORD', 'PASSWORD');<text:line-break/>define('DB_HOSTNAME', 'localhost');<text:line-break/>define('DB_NAME', 'kanboard');</text:p>
      <text:p text:style-name="Text_20_body">Nous allons importer le schéma SQL de la base de données, il est situé dans <text:span text:style-name="Source_20_Text">app/Schema/Sql/mysql.sql</text:span> :</text:p>
      <text:p text:style-name="Preformatted_20_Text">mysql -u kanban -p kanboard &lt; app/Schema/Sql/mysql.sql</text:p>
      <text:p text:style-name="Text_20_body">Il nous reste à créer l'hôte virtuelle dans <text:span text:style-name="Source_20_Text">/etc/apache2/sites-availables</text:span></text:p>
      <text:p text:style-name="Preformatted_20_Text">vim /etc/apache2/sites-available/kanban.ksh-linux.info.conf</text:p>
      <text:p text:style-name="Text_20_body">Voici, une configuration simple :</text:p>
      <text:p text:style-name="Preformatted_20_Text">&lt;VirtualHost *:80&gt;<text:line-break/><text:s text:c="2"/>DocumentRoot /var/www/html/kanboard-1.0.48<text:line-break/><text:s text:c="2"/>ServerName kanban.ksh-linux.info<text:line-break/><text:s text:c="2"/>&lt;Directory /var/www/html/kanboard-1.0.48&gt;<text:line-break/><text:s text:c="6"/>Options Indexes FollowSymLinks<text:line-break/><text:s text:c="6"/>AllowOverride All<text:line-break/><text:s text:c="6"/>Require all granted<text:line-break/><text:s text:c="2"/>&lt;/Directory&gt;<text:line-break/><text:s text:c="2"/>ErrorLog<text:s text:c="2"/>${APACHE_LOG_DIR}/kanban.ksh-linux.info-error_log<text:line-break/><text:s text:c="2"/>CustomLog<text:s text:c="2"/>${APACHE_LOG_DIR}/kanban.ksh-linux.info-access_log combined<text:line-break/>&lt;/VirtualHost&gt;</text:p>
      <text:p text:style-name="Text_20_body">Puis, nous activons l'hôte :</text:p>
      <text:p text:style-name="Preformatted_20_Text">a2ensite kanban.ksh-linux.info.conf</text:p>
      <text:p text:style-name="Text_20_body">Et rechargeons la configuration d'apache2 :</text:p>
      <text:p text:style-name="Preformatted_20_Text">systemctl reload apache2</text:p>
      <text:p text:style-name="Text_20_body">Vous pouvez vous connecter à l'interface web, dans mon cas <text:span text:style-name="Source_20_Text"><text:a xlink:type="simple" xlink:href="http://kanban.ksh-linux.info" text:style-name="Internet_20_link" text:visited-style-name="Visited_20_Internet_20_Link">http://kanban.ksh-linux.info</text:a></text:span> <text:line-break/>
Pour la première connexion le login/mot de passe est admin. <text:line-break/>
<draw:frame draw:style-name="media" draw:name="1" text:anchor-type="as-char" draw:z-index="1" svg:width="" svg:rel-width="100%" svg:height="0cm"><draw:image xlink:href="Pictures/8a773924619ae3dabd0c68fa2aecc0e1.svg" xlink:type="simple" xlink:show="embed" xlink:actuate="onLoad"/></draw:frame> Pensez à changer le mot de passe.</text:p>
      <text:p text:style-name="Text_20_body">Source: <text:a xlink:type="simple" xlink:href="https://kanboard.net/documentation" text:style-name="Internet_20_link" text:visited-style-name="Visited_20_Internet_20_Link">kanboard.n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1::44:38</meta:creation-date>
    <dc:creator>Generated</dc:creator>
    <dc:date>2026-09-16T01::44:38</dc:date>
    <dc:language>en-US</dc:language>
    <meta:editing-cycles>1</meta:editing-cycles>
    <meta:editing-duration>PT0S</meta:editing-duration>
    <dc:title>systeme:installation-d-un-logiciel-de-tableau-de-bord-kanboard</dc:title>
  </office:meta>
</office:document-meta>
</file>