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4da2cc0169a0aab5c7aa58d809e9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installation-du-systeme-de-virtualisation-lxc"/><text:bookmark-start text:name="__RefHeading___installation-du-systeme-de-virtualisation-lxc-linux-containers_1"/><text:bookmark-start text:name="installation-du-systeme-de-virtualisation-lxc-linux-containers"/>Installation du système de virtualisation lxc (linux containers)<text:bookmark-end text:name="__RefHeading___installation-du-systeme-de-virtualisation-lxc-linux-containers_1"/><text:bookmark-end text:name="installation-du-systeme-de-virtualisation-lxc-linux-containers"/></text:h>
      <text:p text:style-name="Text_20_body"><draw:frame draw:style-name="medialeft" draw:name="0" text:anchor-type="paragraph" draw:z-index="0" svg:width="2.1166666666667cm" style:rel-width="100%" svg:height="1.9473333333333cm" style:rel-height="scale"><draw:image xlink:href="Pictures/d04da2cc0169a0aab5c7aa58d809e966.png" xlink:type="simple" xlink:show="embed" xlink:actuate="onLoad"/></draw:frame>Voyons comment fonctionne LXC, qui est un système de virtualisation utilisant l'isolation…
<text:line-break/>
<text:line-break/>
</text:p>
      <text:h text:style-name="Heading_20_3" text:outline-level="3"><text:bookmark-start text:name="__RefHeading___qu-est-ce-que-lxc_2"/><text:bookmark-start text:name="qu-est-ce-que-lxc"/>Qu’est ce que LXC ?<text:bookmark-end text:name="__RefHeading___qu-est-ce-que-lxc_2"/><text:bookmark-end text:name="qu-est-ce-que-lxc"/></text:h>
      <text:p text:style-name="Text_20_body">Wikipedia le fait très bien. Voici la définition de LXC :</text:p>
      <text:p text:style-name="Text_20_body">//<text:span text:style-name="Strong_20_Emphasis">LXC</text:span>, contraction de l’anglais Linux Containers1 est un système de virtualisation, utilisant l'isolation comme méthode de cloisonnement au niveau du système d'exploitation. Il est utilisé pour faire fonctionner des environnements Linux isolés les uns des autres dans des conteneurs partageant le même noyau et une plus ou moins grande partie du système hôte. Le conteneur apporte une virtualisation de l'environnement d'exécution (Processeur, Mémoire vive, réseau, système de fichier…) et non pas de la machine. Pour cette raison, on parle de « conteneur » et non de machine virtuelle.<text:line-break/></text:p>
      <text:p text:style-name="Text_20_body">Ce système est similaire aux autres systèmes de virtualisations au niveau du système d'exploitation comme openVZ, Linux-VServer sur Linux ou comme les BSD jails de FreeBSD, ou encore les zones Solaris.<text:line-break/></text:p>
      <text:p text:style-name="Text_20_body">LXC repose sur les fonctionnalités des Cgroups du noyau Linux disponibles depuis la version 2.6.24 du noyau. Il repose également sur d'autres fonctionnalités de cloisonnement comme le cloisonnement des espaces de nommage du noyau, permettant d'éviter à un système de connaître les ressources utilisées par le système hôte ou un autre conteneur.\\//</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Paquets requis pour l'installation </text:p>
      <text:p text:style-name="Preformatted_20_Text">apt-get install lxc lxc-templates</text:p>
      <text:p text:style-name="Text_20_body">Paquets optionnels pour l'installation </text:p>
      <text:p text:style-name="Preformatted_20_Text">apt-get install bridge-utils libvirt-bin debootstrap</text:p>
      <text:p text:style-name="Text_20_body">LXC est maintenant installé. <text:line-break/>
Voici, comment tester la configuration.<text:line-break/></text:p>
      <text:p text:style-name="Preformatted_20_Text">lxc-checkconfig</text:p>
      <text:p text:style-name="Preformatted_20_Text">Kernel config /proc/config.gz not found, looking in other places...<text:line-break/>Found kernel config file /boot/config-3.2.0-4-amd64<text:line-break/>--- Namespaces ---<text:line-break/>Namespaces: enabled<text:line-break/>Utsname namespace: enabled<text:line-break/>Ipc namespace: enabled<text:line-break/>Pid namespace: enabled<text:line-break/>User namespace: enabled<text:line-break/>Network namespace: enabled<text:line-break/>Multiple /dev/pts instances: enabled<text:line-break/>--- Control groups ---<text:line-break/>Cgroup: enabled<text:line-break/>Cgroup clone_children flag: enabled<text:line-break/>Cgroup device: enabled<text:line-break/>Cgroup sched: enabled<text:line-break/>Cgroup cpu account: enabled<text:line-break/>Cgroup memory controller: enabled<text:line-break/>Cgroup cpuset: enabled<text:line-break/>--- Misc ---<text:line-break/>Veth pair device: enabled<text:line-break/>Macvlan: enabled<text:line-break/>Vlan: enabled<text:line-break/>File capabilities: enabled<text:line-break/>Note : Before booting a new kernel, you can check its configuration<text:line-break/>usage : CONFIG=/path/to/config /usr/bin/lxc-checkconfig</text:p>
      <text:p text:style-name="Text_20_body">tous doit être au vert.</text:p>
      <text:h text:style-name="Heading_20_3" text:outline-level="3"><text:bookmark-start text:name="__RefHeading___creation-d-un-conteneur-lxc_4"/><text:bookmark-start text:name="creation-d-un-conteneur-lxc"/>Création d'un conteneur LXC :<text:bookmark-end text:name="__RefHeading___creation-d-un-conteneur-lxc_4"/><text:bookmark-end text:name="creation-d-un-conteneur-lxc"/></text:h>
      <text:p text:style-name="Text_20_body">LXC vient avec des Templates, c'est à dire des scripts permettant l'installation simple d'un système.
Il en existe pour Debian, Archlinux, Fedora, OpenSuse et Ubuntu.</text:p>
      <text:p text:style-name="Text_20_body">Création d'un conteneur avec le système debian jessie :</text:p>
      <text:p text:style-name="Preformatted_20_Text">lxc-create -n MyName -t debian -- -r jessi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n</text:span> : définit le nom de votre conteneur <text:line-break/>
<text:span text:style-name="Strong_20_Emphasis">-t</text:span> : définit votre template<text:line-break/>
** – -r jessie** : Cela passera les options <text:span text:style-name="Source_20_Text">-r jessie</text:span> comme arguments au template <text:span text:style-name="Source_20_Text">debian</text:span>.<text:line-break/>
Pour afficher la liste des options prises en charge par le template, vous pouvez faire :</text:p>
            <text:p text:style-name="Preformatted_20_Text">lxc-create -t debian -h</text:p>
            <text:p text:style-name="Text_20_body">Dans mon exemple je suis partie sur le template <text:span text:style-name="Source_20_Text">debian</text:span>.</text:p>
          </table:table-cell>
        </table:table-row>
      </table:table>
      <text:h text:style-name="Heading_20_3" text:outline-level="3"><text:bookmark-start text:name="__RefHeading___configuration-du-conteneur_5"/><text:bookmark-start text:name="configuration-du-conteneur"/>Configuration du conteneur<text:bookmark-end text:name="__RefHeading___configuration-du-conteneur_5"/><text:bookmark-end text:name="configuration-du-conteneur"/></text:h>
      <text:p text:style-name="Text_20_body">Le fichier est situé dans <text:span text:style-name="Source_20_Text">/var/lib/lxc/MyName/config</text:span> et il pourrait ressembler à ça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MyName</text:span> dans le chemin est le nom de votre conteneur</text:p>
          </table:table-cell>
        </table:table-row>
      </table:table>
      <text:p text:style-name="Preformatted_20_Text">lxc.utsname = MyName<text:line-break/>lxc.network.type = veth<text:line-break/>lxc.network.flags = up<text:line-break/>lxc.network.link = br0<text:line-break/>lxc.network.name = lxcnet0 <text:line-break/>lxc.network.hwaddr = 00:FF:AA:00:00:01<text:line-break/>lxc.network.ipv4 = 192.168.1.6/24<text:line-break/>lxc.network.ipv4.gateway = 192.168.1.1<text:line-break/>lxc.start.auto = 1<text:line-break/>lxc.arch = amd64<text:line-break/>lxc.mount = /var/lib/lxc/MyName/fstab<text:line-break/>lxc.include = /usr/share/lxc/config/debian.common.conf<text:line-break/>lxc.rootfs = /var/lib/lxc/MyName/rootfs<text:line-break/>lxc.kmsg = 0</text:p>
      <text:p text:style-name="Text_20_body"><text:span text:style-name="Strong_20_Emphasis">lxc.utsname</text:span> : définit le nom de votre conteneur
<text:span text:style-name="Strong_20_Emphasis">lxc.network.type</text:span> : définit le type de virtualisation réseau à utiliser pour votre conteneur.<text:line-break/>
Plusieurs type sont possible :</text:p>
      <text:list text:style-name="List_20_1" text:continue-numbering="false">
        <text:list-item>
          <text:p text:style-name="List_20_1_Content_First"> <text:span text:style-name="Strong_20_Emphasis">none</text:span> : Le conteneur se partagera l'espace de noms réseau de l'hôte.</text:p>
        </text:list-item>
        <text:list-item>
          <text:p text:style-name="List_20_1_Content"> <text:span text:style-name="Strong_20_Emphasis">veth</text:span> : création d'une interface Ethernet virtuelle avec un coté affecté au conteneur et l'autre attaché à un pont spécifié par l'option <text:span text:style-name="Source_20_Text">lxc.network.link</text:span></text:p>
        </text:list-item>
        <text:list-item>
          <text:p text:style-name="List_20_1_Content"> <text:span text:style-name="Strong_20_Emphasis">vlan</text:span> : Une interface vlan est liée à l'interface spécifiée par <text:span text:style-name="Source_20_Text">lxc.network.link</text:span> et affectée au conteneur.<text:line-break/>L'identifiant vlan est spécifié avec l'option <text:span text:style-name="Source_20_Text">lxc.network.vlan.id</text:span></text:p>
        </text:list-item>
        <text:list-item>
          <text:p text:style-name="List_20_1_Content"> <text:span text:style-name="Strong_20_Emphasis">macvlan</text:span> : Une interface <text:span text:style-name="Source_20_Text">macvlan</text:span> est liée à l'interface spécifiée par <text:span text:style-name="Source_20_Text">lxc.network.link</text:span> et affectée au conteneur</text:p>
        </text:list-item>
        <text:list-item>
          <text:p text:style-name="List_20_1_Content_Last"> <text:span text:style-name="Strong_20_Emphasis">phys</text:span> : une interface existant est assigné au conteneur par <text:span text:style-name="Source_20_Text">lxc.network.link</text:span></text:p>
        </text:list-item>
      </text:list>
      <text:p text:style-name="Text_20_body"><text:span text:style-name="Strong_20_Emphasis">lxc.network.flags</text:span> : définit une action à faire pour le réseau <text:span text:style-name="Source_20_Text">up</text:span> permet d'activer l'interface<text:line-break/>
<text:span text:style-name="Strong_20_Emphasis">lxc.network.link</text:span> : définit l'interface qui va être utilisé sur votre hôte<text:line-break/>
<text:span text:style-name="Strong_20_Emphasis">lxc.network.name</text:span> : Nom de l’interface réseau dans le conteneur<text:line-break/>
<text:span text:style-name="Strong_20_Emphasis">lxc.network.hwaddr</text:span> : L'adresse MAC de l'interface est allouée dynamiquement par défaut à l'interface virtuelle, mais dans certains cas, ceci est nécessaire pour résoudre un conflit d'adresse MAC ou pour avoir toujours la même adresse ipv6 locale de lien. <text:line-break/>
<text:span text:style-name="Strong_20_Emphasis">lxc.network.ipv4</text:span> : assigne une adresse IPV4 à l'interface virtuelle<text:line-break/>
<text:span text:style-name="Strong_20_Emphasis">lxc.network.ipv4.gateway</text:span> : définit l'adresse IPV4 qui est utilisé comme passerelle par défaut, celle-ci sera inséré dans le conteneur<text:line-break/>
<text:span text:style-name="Strong_20_Emphasis">lxc.start.auto</text:span> : définit si le conteneur doit être démarrer automatiquement, 0 = éteint et 1 = allumé<text:line-break/>
<text:span text:style-name="Strong_20_Emphasis">lxc.arch ** : définit l'architecture du conteneur les options valide sont : x86, i686, x86_64, amd64<text:line-break/>
**lxc.mount</text:span> : définit l'endroit ou se situe le fichier contenant les information de montage au format<text:span text:style-name="Source_20_Text">fstab</text:span><text:line-break/>
<text:span text:style-name="Strong_20_Emphasis">lxc.include</text:span> : spécifie le fichier a inclure, le fichier inclue peut être dans le même format de configuration lxc.<text:line-break/>
<text:span text:style-name="Strong_20_Emphasis">lxc.rootfs</text:span> : spécifie le chemin du système de fichier du conteneur<text:line-break/>
<text:span text:style-name="Strong_20_Emphasis">lxc.kmsg</text:span> : Définissez cette valeur sur 1 pour activer les Liens symboliques <text:span text:style-name="Source_20_Text">/dev/kmsg</text:span>.<text:line-break/></text:p>
      <text:h text:style-name="Heading_20_3" text:outline-level="3"><text:bookmark-start text:name="__RefHeading___configuration-reseau_6"/><text:bookmark-start text:name="configuration-reseau"/>Configuration réseau<text:bookmark-end text:name="__RefHeading___configuration-reseau_6"/><text:bookmark-end text:name="configuration-reseau"/></text:h>
      <text:p text:style-name="Text_20_body">Comme vu dans le fichier de configuration, nous avons choisis une interface bridge comme lien avec le réseau.<text:line-break/>
Donc nous devons créer cette interface de pont.</text:p>
      <text:p text:style-name="Text_20_body">Dans le fichier <text:span text:style-name="Source_20_Text">/etc/network/interfaces</text:span> de l’hôt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Requiert le paquet <text:span text:style-name="Source_20_Text">bridge-utils</text:span>.</text:p>
          </table:table-cell>
        </table:table-row>
      </table:table>
      <text:p text:style-name="Preformatted_20_Text">auto br0<text:line-break/>iface br0 inet static<text:line-break/><text:s text:c="7"/>bridge_ports eth0<text:line-break/><text:s text:c="7"/>bridge_fd 0<text:line-break/><text:s text:c="7"/>bridge_stp off<text:line-break/><text:s text:c="7"/>bridge_maxwait 0<text:line-break/><text:s text:c="7"/>address 192.168.1.20<text:line-break/><text:s text:c="7"/>netmask 255.255.255.0<text:line-break/><text:s text:c="7"/>network 192.168.1.0<text:line-break/><text:s text:c="7"/>broadcast 192.168.1.255<text:line-break/><text:s text:c="7"/>gateway 192.168.1.254<text:line-break/><text:s text:c="7"/># les options dns-* sont implémentées par le paquet resolvconf package, si installé<text:line-break/><text:s text:c="7"/>dns-nameservers 192.168.1.1 192.168.1.2<text:line-break/><text:s text:c="7"/>dns-search ksh-linux.info</text:p>
      <text:p text:style-name="Text_20_body">Relancez les connections réseaux:</text:p>
      <text:p text:style-name="Preformatted_20_Text">/etc/init.d/networking restart</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L’interface Ethernet virtuelle <text:span text:style-name="Source_20_Text">veth</text:span> accède au réseau via le bridge créé sur l’hôte.<text:line-break/>
Par défaut, le container n’est pas visible en dehors de l'hôte.<text:line-break/>
Je vais vous montrez comment mettre à disposition de vos utilisateurs un conteneur:<text:line-break/>
<text:span text:style-name="Strong_20_Emphasis">C'est un exemple, il y plusieurs possibilité</text:span> <text:line-break/>
Nous devons activer le routage sur le serveur:<text:line-break/>
la première méthode, vous permet d'activer le routage instantanément, mais au premier redémarrage cela ne tiendra pas. </text:p>
            <text:p text:style-name="Preformatted_20_Text">echo 1 &gt;<text:s text:c="2"/>/proc/sys/net/ipv4/ip_forward</text:p>
            <text:p text:style-name="Text_20_body">Pour que ce soit fait à chaque démarrage :</text:p>
            <text:p text:style-name="Preformatted_20_Text">vim /etc/sysctl.conf</text:p>
            <text:p text:style-name="Text_20_body">puis dé-commenter la ligne suivante :</text:p>
            <text:p text:style-name="Preformatted_20_Text">net.ipv4.ip_forward=1</text:p>
            <text:p text:style-name="Text_20_body">ensuite nous pouvons masquer l'IP et rediriger le trafic de notre interface <text:span text:style-name="Source_20_Text">192.168.1.20</text:span> vers notre conteneur <text:span text:style-name="Source_20_Text">192.168.1.5</text:span> :</text:p>
            <text:p text:style-name="Preformatted_20_Text">iptables -t nat -A POSTROUTING -s 192.168.1.5 -o br0 -j MASQUERADE<text:line-break/>iptables -t nat -A PREROUTING -d 192.168.1.20/32 -j DNAT --to-destination 192.168.1.5</text:p>
          </table:table-cell>
        </table:table-row>
      </table:table>
      <text:h text:style-name="Heading_20_3" text:outline-level="3"><text:bookmark-start text:name="__RefHeading___administrer-vos-conteneur-lxc_7"/><text:bookmark-start text:name="administrer-vos-conteneur-lxc"/>Administrer vos conteneur LXC<text:bookmark-end text:name="__RefHeading___administrer-vos-conteneur-lxc_7"/><text:bookmark-end text:name="administrer-vos-conteneur-lxc"/></text:h>
      <text:p text:style-name="Text_20_body"><text:span text:style-name="Strong_20_Emphasis">Démarrer un container : **
  lxc-start -n MyName -d 
**-n</text:span>: indique le nom de votre conteneur
<text:span text:style-name="Strong_20_Emphasis">-d</text:span>: pour lancer le conteneur comme un daemo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sans l'option <text:span text:style-name="Strong_20_Emphasis">-d</text:span>, il ne sera pas possible de sortir du conteneur</text:p>
          </table:table-cell>
        </table:table-row>
      </table:table>
      <text:p text:style-name="Text_20_body"><text:span text:style-name="Strong_20_Emphasis">Démarrage automatique de lxc, et donc de vos conteneur :</text:span></text:p>
      <text:p text:style-name="Preformatted_20_Text">systemctl enable lxc</text:p>
      <text:p text:style-name="Text_20_body">ou</text:p>
      <text:p text:style-name="Preformatted_20_Text">update-rc.d lxc defaults</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ajouter cela dans le fichier de configuration de vos conteneurs:</text:p>
            <text:p text:style-name="Preformatted_20_Text">lxc.start.auto = 1</text:p>
          </table:table-cell>
        </table:table-row>
      </table:table>
      <text:p text:style-name="Text_20_body">**Se connecter au conteneur : **</text:p>
      <text:p text:style-name="Preformatted_20_Text">lxc-console -n MyName</text:p>
      <text:p text:style-name="Text_20_body">pour en sortir faire ctrl+a puis q</text:p>
      <text:p text:style-name="Text_20_body">**Arrêter un conteneur : **</text:p>
      <text:p text:style-name="Preformatted_20_Text">lxc-stop -n MyName</text:p>
      <text:p text:style-name="Text_20_body">**Mettre en pause un conteneur : **</text:p>
      <text:p text:style-name="Preformatted_20_Text">lxc-freeze -n MyName</text:p>
      <text:p text:style-name="Text_20_body">**Sortir de pause un conteneur : **</text:p>
      <text:p text:style-name="Preformatted_20_Text">lxc-unfreeze -n MyName</text:p>
      <text:p text:style-name="Text_20_body">**Détruire un conteneur : **</text:p>
      <text:p text:style-name="Preformatted_20_Text">lxc-destroy -n MyName</text:p>
      <text:p text:style-name="Text_20_body">**Lister les conteneurs : **</text:p>
      <text:p text:style-name="Preformatted_20_Text">lxc-ls</text:p>
      <text:p text:style-name="Text_20_body">**Afficher l’état (démarré/arrêté/en pause) et l’IP de tous les conteneurs : **</text:p>
      <text:p text:style-name="Preformatted_20_Text">lxc-ls --fancy</text:p>
      <text:p text:style-name="Text_20_body">ou</text:p>
      <text:p text:style-name="Preformatted_20_Text">lxc-ls -f</text:p>
      <text:p text:style-name="Text_20_body">**Afficher des informations sur un conteneur : **</text:p>
      <text:p text:style-name="Preformatted_20_Text">lxc-info -n MyName</text:p>
      <text:p text:style-name="Text_20_body">**Purger le cache d’une image : **</text:p>
      <text:p text:style-name="Preformatted_20_Text">/usr/share/lxc/templates/lxc-debian --cle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3:59</meta:creation-date>
    <dc:creator>Generated</dc:creator>
    <dc:date>2026-09-16T02::43:59</dc:date>
    <dc:language>en-US</dc:language>
    <meta:editing-cycles>1</meta:editing-cycles>
    <meta:editing-duration>PT0S</meta:editing-duration>
    <dc:title>systeme:installation-du-systeme-de-virtualisation-lxc</dc:title>
  </office:meta>
</office:document-meta>
</file>