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51108ace9ce8980916ff67c7f523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ipbx:fichier-de-config-snom"/><text:bookmark-start text:name="__RefHeading___voipexemple-de-fichier-de-configuration-xml_1"/><text:bookmark-start text:name="voipexemple-de-fichier-de-configuration-xml"/>VOIP : Exemple de fichier de configuration XML<text:bookmark-end text:name="__RefHeading___voipexemple-de-fichier-de-configuration-xml_1"/><text:bookmark-end text:name="voipexemple-de-fichier-de-configuration-xml"/></text:h>
      <text:p text:style-name="Text_20_body"><draw:frame draw:style-name="medialeft" draw:name="0" text:anchor-type="paragraph" draw:z-index="0" svg:width="2.6458333333333cm" style:rel-width="100%" svg:height="0.90236842105263cm" style:rel-height="scale"><draw:image xlink:href="Pictures/c751108ace9ce8980916ff67c7f523ca.jpg" xlink:type="simple" xlink:show="embed" xlink:actuate="onLoad"/></draw:frame>Voici, quelques exemples de fichier de configuration de poste SNOM, que vous pouvez mettre dans un serveur TFTP
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our les fichiers de configuration SNOM, il faudra faire attention à enlever le mot de passe après la première initialisation des téléphones.</text:span><text:line-break/>
Pour faire ça on se dirige dans le répertoire <text:span text:style-name="Source_20_Text">server_args</text:span> (référence au fichier de configuration tftp, <text:a xlink:type="simple" xlink:href="https://www.ksh-linux.info/systeme/ipbx/mise_en_place_tftp" text:style-name="Internet_20_link" text:visited-style-name="Visited_20_Internet_20_Link">ici</text:a>)</text:p>
            <text:p text:style-name="Preformatted_20_Text"> cd /var/lib/tftpboot <text:line-break/> sed -i '/&lt;user_pass/d' snom*</text:p>
          </table:table-cell>
        </table:table-row>
      </table:table>
      <text:h text:style-name="Heading_20_3" text:outline-level="3"><text:bookmark-start text:name="__RefHeading___snom-300_2"/><text:bookmark-start text:name="snom-300"/>snom 300<text:bookmark-end text:name="__RefHeading___snom-300_2"/><text:bookmark-end text:name="snom-300"/></text:h>
      <text:p text:style-name="Preformatted_20_Text">&lt;?xml version="1.0" encoding="utf-8"?&gt;<text:line-break/>&lt;settings&gt;<text:line-break/>&lt;phone-settings e="2"&gt;<text:line-break/><text:tab/>&lt;language perm="RW"&gt;English&lt;/language&gt;<text:line-break/><text:tab/>&lt;web_language perm="RW"&gt;English&lt;/web_language&gt;<text:line-break/><text:tab/>&lt;timezone perm="RW"&gt;FRA+1&lt;/timezone&gt;<text:line-break/><text:tab/>&lt;tone_scheme perm="RW"&gt;FRA&lt;/tone_scheme&gt;<text:line-break/><text:tab/>&lt;date_us_format perm="R"&gt;off&lt;/date_us_format&gt;<text:line-break/><text:tab/>&lt;time_24_format perm="R"&gt;on&lt;/time_24_format&gt;<text:line-break/><text:tab/>&lt;update_policy perm="RW"&gt;settings_only&lt;/update_policy&gt;<text:line-break/><text:tab/>&lt;ignore_security_warning perm="RW"&gt;on&lt;/ignore_security_warning&gt;<text:line-break/><text:tab/>&lt;dnd_mode perm="RW"&gt;off&lt;/dnd_mode&gt;<text:line-break/><text:tab/>&lt;no_dnd perm="RW"&gt;on&lt;/no_dnd&gt;*<text:line-break/><text:tab/>&lt;user_realname idx="1" perm=""&gt;[NOM A AFFICHER SUR LE POSTE]&lt;/user_realname&gt;<text:line-break/><text:tab/>&lt;user_name idx="1" perm=""&gt;[NUMEROS EXTENSION]&lt;/user_name&gt;<text:line-break/><text:tab/>&lt;user_host idx="1" perm=""&gt;[IP DE L'IPBX]&lt;/user_host&gt;<text:line-break/><text:tab/>&lt;user_pass idx="1" perm=""&gt;[LE MOT DE PASSE]&lt;/user_pass&gt;<text:line-break/><text:tab/>&lt;user_srtp idx="1" perm="RW"&gt;off&lt;/user_srtp&gt;<text:line-break/><text:tab/>&lt;user_srtp idx="2" perm="RW"&gt;off&lt;/user_srtp&gt;<text:line-break/><text:tab/>&lt;user_srtp idx="3" perm="RW"&gt;off&lt;/user_srtp&gt;<text:line-break/><text:tab/>&lt;user_srtp idx="4" perm="RW"&gt;off&lt;/user_srtp&gt;<text:line-break/><text:tab/>&lt;codec1_name idx="1" perm=""&gt;8&lt;/codec1_name&gt;<text:line-break/><text:tab/>&lt;codec2_name idx="1" perm=""&gt;8&lt;/codec2_name&gt;<text:line-break/><text:tab/>&lt;codec3_name idx="1" perm=""&gt;8&lt;/codec3_name&gt;<text:line-break/><text:tab/>&lt;codec4_name idx="1" perm=""&gt;8&lt;/codec4_name&gt;<text:line-break/><text:tab/>&lt;codec5_name idx="1" perm=""&gt;8&lt;/codec5_name&gt;<text:line-break/><text:tab/>&lt;codec6_name idx="1" perm=""&gt;8&lt;/codec6_name&gt;<text:line-break/><text:tab/>&lt;codec7_name idx="1" perm=""&gt;8&lt;/codec7_name&gt;<text:line-break/><text:tab/>&lt;codec1_name idx="2" perm=""&gt;8&lt;/codec1_name&gt;<text:line-break/><text:tab/>&lt;codec2_name idx="2" perm=""&gt;8&lt;/codec2_name&gt;<text:line-break/><text:tab/>&lt;codec3_name idx="2" perm=""&gt;8&lt;/codec3_name&gt;<text:line-break/><text:tab/>&lt;codec4_name idx="2" perm=""&gt;8&lt;/codec4_name&gt;<text:line-break/><text:tab/>&lt;codec5_name idx="2" perm=""&gt;8&lt;/codec5_name&gt;<text:line-break/><text:tab/>&lt;codec6_name idx="2" perm=""&gt;8&lt;/codec6_name&gt;<text:line-break/><text:tab/>&lt;codec7_name idx="2" perm=""&gt;8&lt;/codec7_name&gt;<text:line-break/><text:tab/>&lt;codec1_name idx="3" perm=""&gt;8&lt;/codec1_name&gt;<text:line-break/><text:tab/>&lt;codec2_name idx="3" perm=""&gt;8&lt;/codec2_name&gt;<text:line-break/><text:tab/>&lt;codec3_name idx="3" perm=""&gt;8&lt;/codec3_name&gt;<text:line-break/><text:tab/>&lt;codec4_name idx="3" perm=""&gt;8&lt;/codec4_name&gt;<text:line-break/><text:tab/>&lt;codec5_name idx="3" perm=""&gt;8&lt;/codec5_name&gt;<text:line-break/><text:tab/>&lt;codec6_name idx="3" perm=""&gt;8&lt;/codec6_name&gt;<text:line-break/><text:tab/>&lt;codec7_name idx="3" perm=""&gt;8&lt;/codec7_name&gt;<text:line-break/><text:tab/>&lt;codec1_name idx="4" perm=""&gt;8&lt;/codec1_name&gt;<text:line-break/><text:tab/>&lt;codec2_name idx="4" perm=""&gt;8&lt;/codec2_name&gt;<text:line-break/><text:tab/>&lt;codec3_name idx="4" perm=""&gt;8&lt;/codec3_name&gt;<text:line-break/><text:tab/>&lt;codec4_name idx="4" perm=""&gt;8&lt;/codec4_name&gt;<text:line-break/><text:tab/>&lt;codec5_name idx="4" perm=""&gt;8&lt;/codec5_name&gt;<text:line-break/><text:tab/>&lt;codec6_name idx="4" perm=""&gt;8&lt;/codec6_name&gt;<text:line-break/><text:tab/>&lt;codec7_name idx="4" perm=""&gt;8&lt;/codec7_name&gt;<text:line-break/>&lt;/phone-settings&gt;<text:line-break/>&lt;/settings&gt;</text:p>
      <text:h text:style-name="Heading_20_3" text:outline-level="3"><text:bookmark-start text:name="__RefHeading___snom-370_3"/><text:bookmark-start text:name="snom-370"/>snom 370<text:bookmark-end text:name="__RefHeading___snom-370_3"/><text:bookmark-end text:name="snom-370"/></text:h>
      <text:p text:style-name="Preformatted_20_Text">&lt;?xml version="1.0" encoding="utf-8"?&gt;<text:line-break/>&lt;settings&gt;<text:line-break/>&lt;phone-settings e="2"&gt;<text:line-break/><text:s text:c="2"/>&lt;language perm="RW"&gt;Francais&lt;/language&gt;<text:line-break/><text:s text:c="8"/>&lt;web_language perm="RW"&gt;Francais&lt;/web_language&gt;<text:line-break/><text:s text:c="8"/>&lt;timezone perm="RW"&gt;FRA+1&lt;/timezone&gt;<text:line-break/><text:s text:c="8"/>&lt;tone_scheme perm="RW"&gt;FRA&lt;/tone_scheme&gt;<text:line-break/><text:s text:c="8"/>&lt;date_us_format perm="R"&gt;off&lt;/date_us_format&gt;<text:line-break/><text:s text:c="8"/>&lt;time_24_format perm="R"&gt;on&lt;/time_24_format&gt;<text:line-break/><text:s text:c="8"/>&lt;ignore_security_warning perm="RW"&gt;on&lt;/ignore_security_warning&gt;<text:line-break/><text:s text:c="8"/>&lt;user_realname idx="1" perm=""&gt;[NOM A AFFICHER SUR LE POSTE]&lt;/user_realname&gt;<text:line-break/><text:s text:c="8"/>&lt;user_name idx="1" perm=""&gt;[NUMEROS EXTENSION]&lt;/user_name&gt;<text:line-break/><text:s text:c="8"/>&lt;user_host idx="1" perm=""&gt;[IP DE L'IPBX]&lt;/user_host&gt;<text:line-break/><text:s text:c="8"/>&lt;user_pass idx="1" perm=""&gt;[LE MOT DE PASSE]&lt;/user_pass&gt;<text:line-break/><text:s text:c="8"/>&lt;dnd_mode perm="RW"&gt;off&lt;/dnd_mode&gt;<text:line-break/><text:s text:c="8"/>&lt;no_dnd perm="RW"&gt;on&lt;/no_dnd&gt;<text:line-break/><text:s text:c="8"/>&lt;update_policy perm="RW"&gt;settings_only&lt;/update_policy&gt;<text:line-break/><text:s text:c="8"/>&lt;user_srtp idx="1" perm="RW"&gt;off&lt;/user_srtp&gt;<text:line-break/><text:s text:c="8"/>&lt;user_srtp idx="2" perm="RW"&gt;off&lt;/user_srtp&gt;<text:line-break/><text:s text:c="8"/>&lt;user_srtp idx="3" perm="RW"&gt;off&lt;/user_srtp&gt;<text:line-break/><text:s text:c="8"/>&lt;user_srtp idx="4" perm="RW"&gt;off&lt;/user_srtp&gt;<text:line-break/><text:s text:c="8"/>&lt;user_srtp idx="5" perm="RW"&gt;off&lt;/user_srtp&gt;<text:line-break/><text:s text:c="8"/>&lt;user_srtp idx="6" perm="RW"&gt;off&lt;/user_srtp&gt;<text:line-break/><text:s text:c="8"/>&lt;user_srtp idx="7" perm="RW"&gt;off&lt;/user_srtp&gt;<text:line-break/><text:s text:c="8"/>&lt;user_srtp idx="8" perm="RW"&gt;off&lt;/user_srtp&gt;<text:line-break/><text:s text:c="8"/>&lt;user_srtp idx="9" perm="RW"&gt;off&lt;/user_srtp&gt;<text:line-break/><text:s text:c="8"/>&lt;user_srtp idx="10" perm="RW"&gt;off&lt;/user_srtp&gt;<text:line-break/><text:s text:c="8"/>&lt;user_srtp idx="11" perm="RW"&gt;off&lt;/user_srtp&gt;<text:line-break/><text:s text:c="8"/>&lt;user_srtp idx="12" perm="RW"&gt;off&lt;/user_srtp&gt;<text:line-break/>&lt;/phone-settings&gt;<text:line-break/>&lt;/settings&gt;</text:p>
      <text:h text:style-name="Heading_20_3" text:outline-level="3"><text:bookmark-start text:name="__RefHeading___snom-760_4"/><text:bookmark-start text:name="snom-760"/>snom 760<text:bookmark-end text:name="__RefHeading___snom-760_4"/><text:bookmark-end text:name="snom-760"/></text:h>
      <text:p text:style-name="Preformatted_20_Text">&lt;?xml version="1.0" encoding="utf-8"?&gt;<text:line-break/>&lt;settings&gt;<text:line-break/><text:s text:c="6"/>&lt;phone-settings e="2"&gt;<text:line-break/><text:s text:c="14"/>&lt;language perm="RW"&gt;Francais&lt;/language&gt;<text:line-break/><text:s text:c="14"/>&lt;web_language perm="RW"&gt;Francais&lt;/web_language&gt;<text:line-break/><text:s text:c="14"/>&lt;timezone perm="RW"&gt;FRA+1&lt;/timezone&gt;<text:line-break/><text:s text:c="14"/>&lt;tone_scheme perm="RW"&gt;FRA&lt;/tone_scheme&gt;<text:line-break/><text:s text:c="14"/>&lt;date_us_format perm="R"&gt;off&lt;/date_us_format&gt;<text:line-break/><text:s text:c="14"/>&lt;time_24_format perm="R"&gt;on&lt;/time_24_format&gt;<text:line-break/><text:s text:c="14"/>&lt;update_policy perm="RW"&gt;settings_only&lt;/update_policy&gt;<text:line-break/><text:s text:c="14"/>&lt;ignore_security_warning perm="RW"&gt;on&lt;/ignore_security_warning&gt;<text:line-break/><text:s text:c="14"/>&lt;dnd_mode perm="RW"&gt;off&lt;/dnd_mode&gt;<text:line-break/><text:s text:c="14"/>&lt;no_dnd perm="RW"&gt;on&lt;/no_dnd&gt;<text:line-break/><text:tab/>&lt;user_realname idx="1" perm=""&gt;[NOM A AFFICHER SUR LE POSTE]&lt;/user_realname&gt;<text:line-break/><text:tab/>&lt;user_name idx="1" perm=""&gt;[NUMEROS EXTENSION]&lt;/user_name&gt;<text:line-break/><text:tab/>&lt;user_host idx="1" perm=""&gt;[IP DE L'IPBX]&lt;/user_host&gt;<text:line-break/><text:tab/>&lt;user_pass idx="1" perm=""&gt;[LE MOT DE PASSE]&lt;/user_pass&gt;<text:line-break/><text:s text:c="14"/>&lt;user_srtp idx="1" perm="RW"&gt;off&lt;/user_srtp&gt;<text:line-break/><text:s text:c="14"/>&lt;user_srtp idx="2" perm="RW"&gt;off&lt;/user_srtp&gt;<text:line-break/><text:s text:c="14"/>&lt;user_srtp idx="3" perm="RW"&gt;off&lt;/user_srtp&gt;<text:line-break/><text:s text:c="14"/>&lt;user_srtp idx="4" perm="RW"&gt;off&lt;/user_srtp&gt;<text:line-break/><text:tab/>&lt;user_srtp idx="4" perm="RW"&gt;off&lt;/user_srtp&gt;<text:line-break/><text:tab/>&lt;user_srtp idx="5" perm="RW"&gt;off&lt;/user_srtp&gt;<text:line-break/><text:tab/>&lt;user_srtp idx="6" perm="RW"&gt;off&lt;/user_srtp&gt;<text:line-break/><text:tab/>&lt;user_srtp idx="7" perm="RW"&gt;off&lt;/user_srtp&gt;<text:line-break/><text:tab/>&lt;user_srtp idx="8" perm="RW"&gt;off&lt;/user_srtp&gt;<text:line-break/><text:tab/>&lt;user_srtp idx="9" perm="RW"&gt;off&lt;/user_srtp&gt;<text:line-break/><text:tab/>&lt;user_srtp idx="10" perm="RW"&gt;off&lt;/user_srtp&gt;<text:line-break/><text:tab/>&lt;user_srtp idx="11" perm="RW"&gt;off&lt;/user_srtp&gt;<text:line-break/><text:tab/>&lt;user_srtp idx="12" perm="RW"&gt;off&lt;/user_srtp&gt;<text:line-break/><text:tab/>&lt;fkey idx="4" context="1" label="" perm="RW"&gt;blf &amp;lt;sip:[NUMEROS EXTENSION]@[IP DE L'IPBX];user=phone&amp;gt;|**&lt;/fkey&gt;<text:line-break/><text:tab/>&lt;fkey idx="5" context="1" label="" perm="RW"&gt;blf &amp;lt;sip:[NUMEROS EXTENSION]@[IP DE L'IPBX];user=phone&amp;gt;|**&lt;/fkey&gt;<text:line-break/><text:tab/>&lt;fkey idx="6" context="1" label="" perm="RW"&gt;blf &amp;lt;sip:[NUMEROS EXTENSION]@[IP DE L'IPBX];user=phone&amp;gt;|**&lt;/fkey&gt;<text:line-break/><text:tab/>&lt;fkey idx="7" context="1" label="" perm="RW"&gt;blf &amp;lt;sip:[NUMEROS EXTENSION]@[IP DE L'IPBX];user=phone&amp;gt;|**&lt;/fkey&gt;<text:line-break/><text:tab/>&lt;fkey idx="8" context="1" label="" perm="RW"&gt;blf &amp;lt;sip:[NUMEROS EXTENSION]@[IP DE L'IPBX];user=phone&amp;gt;|**&lt;/fkey&gt;<text:line-break/><text:tab/>&lt;fkey idx="9" context="1" label="" perm="RW"&gt;blf &amp;lt;sip:[NUMEROS EXTENSION]@[IP DE L'IPBX];user=phone&amp;gt;|**&lt;/fkey&gt;<text:line-break/><text:tab/>&lt;fkey idx="10" context="1" label="" perm="RW"&gt;blf &amp;lt;sip:[NUMEROS EXTENSION]@[IP DE L'IPBX];user=phone&amp;gt;|**&lt;/fkey&gt;<text:line-break/><text:tab/>&lt;fkey idx="11" context="1" label="" perm="RW"&gt;blf &amp;lt;sip:[NUMEROS EXTENSION]@[IP DE L'IPBX];user=phone&amp;gt;|**&lt;/fkey&gt;<text:line-break/><text:tab/>&lt;fkey idx="12" context="1" label="" perm="RW"&gt;blf &amp;lt;sip:[NUMEROS EXTENSION]@[IP DE L'IPBX];user=phone&amp;gt;|**&lt;/fkey&gt;<text:line-break/><text:tab/>&lt;fkey idx="13" context="1" label="" perm="RW"&gt;blf &amp;lt;sip:[NUMEROS EXTENSION]@[IP DE L'IPBX];user=phone&amp;gt;|**&lt;/fkey&gt;<text:line-break/><text:tab/>&lt;fkey idx="14" context="1" label="" perm="RW"&gt;blf &amp;lt;sip:[NUMEROS EXTENSION]@[IP DE L'IPBX];user=phone&amp;gt;|**&lt;/fkey&gt;<text:line-break/><text:tab/>&lt;fkey idx="15" context="1" label="" perm="RW"&gt;blf &amp;lt;sip:[NUMEROS EXTENSION]@[IP DE L'IPBX];user=phone&amp;gt;|**&lt;/fkey&gt;<text:line-break/><text:tab/>&lt;goto_monitor_state_on_line_activity perm="RW"&gt;on&lt;/goto_monitor_state_on_line_activity&gt;<text:line-break/><text:tab/>&lt;rtp_codec_type perm=""&gt;pcma&lt;/rtp_codec_type&gt;<text:line-break/><text:tab/>&lt;codec_priority_list idx="1" perm=""&gt;pcma&lt;/codec_priority_list&gt;<text:line-break/><text:tab/>&lt;codec_priority_list idx="2" perm=""&gt;pcma&lt;/codec_priority_list&gt;<text:line-break/><text:tab/>&lt;codec_priority_list idx="3" perm=""&gt;pcma&lt;/codec_priority_list&gt;<text:line-break/><text:tab/>&lt;codec_priority_list idx="4" perm=""&gt;pcma&lt;/codec_priority_list&gt;<text:line-break/><text:tab/>&lt;codec_priority_list idx="5" perm=""&gt;pcma&lt;/codec_priority_list&gt;<text:line-break/><text:tab/>&lt;codec_priority_list idx="6" perm=""&gt;pcma&lt;/codec_priority_list&gt;<text:line-break/><text:tab/>&lt;codec_priority_list idx="7" perm=""&gt;pcma&lt;/codec_priority_list&gt;<text:line-break/><text:tab/>&lt;codec_priority_list idx="8" perm=""&gt;pcma&lt;/codec_priority_list&gt;<text:line-break/><text:tab/>&lt;codec_priority_list idx="9" perm=""&gt;pcma&lt;/codec_priority_list&gt;<text:line-break/><text:tab/>&lt;codec_priority_list idx="10" perm=""&gt;pcma&lt;/codec_priority_list&gt;<text:line-break/><text:tab/>&lt;codec_priority_list idx="11" perm=""&gt;pcma&lt;/codec_priority_list&gt;<text:line-break/><text:tab/>&lt;codec_priority_list idx="12" perm=""&gt;pcma&lt;/codec_priority_list&gt;<text:line-break/><text:s text:c="6"/>&lt;/phone-settings&gt;<text:line-break/>&lt;/settings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6::42:21</meta:creation-date>
    <dc:creator>Generated</dc:creator>
    <dc:date>2026-09-10T16::42:21</dc:date>
    <dc:language>en-US</dc:language>
    <meta:editing-cycles>1</meta:editing-cycles>
    <meta:editing-duration>PT0S</meta:editing-duration>
    <dc:title>systeme:ipbx:fichier-de-config-snom</dc:title>
  </office:meta>
</office:document-meta>
</file>