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844019db711c712a903dd77f0eadfaa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ysteme:linux-access-control-list"/><text:bookmark-start text:name="__RefHeading___linux-access-control-list-acl_1"/><text:bookmark-start text:name="linux-access-control-list-acl"/>Linux access control list (ACL)<text:bookmark-end text:name="__RefHeading___linux-access-control-list-acl_1"/><text:bookmark-end text:name="linux-access-control-list-acl"/></text:h>
      <text:p text:style-name="Text_20_body"><draw:frame draw:style-name="medialeft" draw:name="0" text:anchor-type="paragraph" draw:z-index="0" svg:width="2.6458333333333cm" style:rel-width="100%" svg:height="3.0783253205128cm" style:rel-height="scale"><draw:image xlink:href="Pictures/4844019db711c712a903dd77f0eadfaa.jpeg" xlink:type="simple" xlink:show="embed" xlink:actuate="onLoad"/></draw:frame>Les droits sur un fichier/répertoire permettent de restreindre les accès à un fichier/répertoire, suivant un certain nombre de paramètres.<text:line-break/>
Les trois principaux droits sur des fichiers/répertoires sont:</text:p>
      <text:list text:style-name="List_20_1" text:continue-numbering="false">
        <text:list-item>
          <text:p text:style-name="List_20_1_Content_First"> la lecture ('r')</text:p>
        </text:list-item>
        <text:list-item>
          <text:p text:style-name="List_20_1_Content"> l'écriture ('w')</text:p>
        </text:list-item>
        <text:list-item>
          <text:p text:style-name="List_20_1_Content_Last"> l’exécution ('x')</text:p>
        </text:list-item>
      </text:list>
      <text:p text:style-name="Text_20_body">Ces différents droits sont associées à trois types d'utilisateurs :</text:p>
      <text:list text:style-name="List_20_1" text:continue-numbering="false">
        <text:list-item>
          <text:p text:style-name="List_20_1_Content_First"> Le propriétaire du fichier ('u')</text:p>
        </text:list-item>
        <text:list-item>
          <text:p text:style-name="List_20_1_Content"> les utilisateurs appartenant au groupe auquel appartient le fichier/répertoire ('g')</text:p>
        </text:list-item>
        <text:list-item>
          <text:p text:style-name="List_20_1_Content_Last"> les autres, qui correspond à tous le monde ('o')</text:p>
        </text:list-item>
      </text:list>
      <text:p text:style-name="Text_20_body">C'est une des bases de la sécurité informatique.<text:line-break/>
De nombreuses combinaisons sont possibles.<text:line-break/>
On peut ainsi permettre aux autres utilisateurs la lecture et l'exécution d'un fichier/répertoire, mais pas sa modification, etc.<text:line-break/>
Ce système a une limite, il ne permet pas de réglages fins.<text:line-break/>
Il est par exemple impossible de donner les mêmes droits pour partager des fichiers entre plusieurs utilisateurs ou groupes d'utilisateurs, tout en les gardant confidentiels face aux autres.<text:line-break/>
Pour pallier ces lacunes a été conçu le système des ACL.<text:line-break/>
un système permettant de faire une gestion plus fine des droits d'accès aux fichiers que ne le permet la méthode employée par les systèmes UNIX/LINUX.<text:line-break/>
</text:p>
      <text:h text:style-name="Heading_20_3" text:outline-level="3"><text:bookmark-start text:name="__RefHeading___activation_2"/><text:bookmark-start text:name="activation"/>Activation<text:bookmark-end text:name="__RefHeading___activation_2"/><text:bookmark-end text:name="activation"/></text:h>
      <text:p text:style-name="Text_20_body">Les ACL ne sont pas nativement activées sur Linux mais le noyau les prend en charge.<text:line-break/>
Pour savoir si le noyau Linux prend en charge les ACL :</text:p>
      <text:p text:style-name="Preformatted_20_Text">grep ACL /boot/config-$(uname -r)</text:p>
      <text:p text:style-name="Text_20_body">Voici, le résultat :</text:p>
      <text:p text:style-name="Preformatted_20_Text">CONFIG_EXT4_FS_POSIX_ACL=y<text:line-break/>CONFIG_REISERFS_FS_POSIX_ACL=y<text:line-break/>CONFIG_JFS_POSIX_ACL=y<text:line-break/>CONFIG_XFS_POSIX_ACL=y<text:line-break/>CONFIG_BTRFS_FS_POSIX_ACL=y<text:line-break/>CONFIG_FS_POSIX_ACL=y<text:line-break/>CONFIG_TMPFS_POSIX_ACL=y<text:line-break/># CONFIG_HFSPLUS_FS_POSIX_ACL is not set<text:line-break/>CONFIG_JFFS2_FS_POSIX_ACL=y<text:line-break/>CONFIG_F2FS_FS_POSIX_ACL=y<text:line-break/>CONFIG_NFS_V3_ACL=y<text:line-break/>CONFIG_NFSD_V2_ACL=y<text:line-break/>CONFIG_NFSD_V3_ACL=y<text:line-break/>CONFIG_NFS_ACL_SUPPORT=m<text:line-break/>CONFIG_CEPH_FS_POSIX_ACL=y<text:line-break/>CONFIG_CIFS_ACL=y<text:line-break/>CONFIG_9P_FS_POSIX_ACL=y</text:p>
      <text:p text:style-name="Text_20_body">Elle doit retourner <text:span text:style-name="Source_20_Text">y</text:span> pour le type système de fichier qui vous intéresse. <text:line-break/>
Le package <text:span text:style-name="Source_20_Text">acl</text:span> doit être déjà installé, si non:</text:p>
      <text:p text:style-name="Preformatted_20_Text">apt-get install acl</text:p>
      <text:p text:style-name="Text_20_body">Pour activé sur une partition du système de fichier, modifier votre fichier <text:span text:style-name="Source_20_Text">fstab</text:span> comme cela :</text:p>
      <text:p text:style-name="Preformatted_20_Text">vim /etc/fstab</text:p>
      <text:p text:style-name="Preformatted_20_Text">/dev/mapper/VG0-racine /<text:s text:c="15"/>ext4<text:s text:c="4"/>errors=remount-ro,acl 0<text:s text:c="7"/>1<text:line-break/># /boot was on /dev/sda1 during installation<text:line-break/>UUID=57017155-d648-4379-b705-7375d85dfc61 /boot<text:s text:c="11"/>ext4<text:s text:c="4"/>defaults<text:s text:c="8"/>0<text:s text:c="7"/>2<text:line-break/>/dev/mapper/VG0-share /share<text:s text:c="10"/>ext4<text:s text:c="4"/>defaults,acl,user_xattr,barrier=1<text:s text:c="8"/>0<text:s text:c="7"/>2<text:line-break/>/dev/mapper/VG0-swap none<text:s text:c="12"/>swap<text:s text:c="4"/>sw<text:s text:c="14"/>0<text:s text:c="7"/>0</text:p>
      <text:p text:style-name="Text_20_body">Puis remonter le système de fichier :</text:p>
      <text:p text:style-name="Preformatted_20_Text"> mount -o remount /</text:p>
      <text:h text:style-name="Heading_20_3" text:outline-level="3"><text:bookmark-start text:name="__RefHeading___utilisation_3"/><text:bookmark-start text:name="utilisation"/>Utilisation :<text:bookmark-end text:name="__RefHeading___utilisation_3"/><text:bookmark-end text:name="utilisation"/></text:h>
      <text:p text:style-name="Text_20_body">L'attribution des droits se fait grâce à la commande <text:span text:style-name="Source_20_Text">setfacl</text:span>, la lecture des droits avec <text:span text:style-name="Source_20_Text">getfacl</text:span><text:line-break/>
Ainsi les deux commandes suivantes sont équivalentes : </text:p>
      <text:p text:style-name="Preformatted_20_Text">chmod u=rw fichier<text:line-break/>setfacl -m u::rw fichier</text:p>
      <text:p text:style-name="Text_20_body">Un fichier dont les ACL auront été spécifiés verra s'ajouter un <text:span text:style-name="Source_20_Text">+</text:span> à la fin de la liste des droits <text:line-break/>
Voici, un exemple :</text:p>
      <text:p text:style-name="Preformatted_20_Text">drwxrwx---+<text:s text:c="2"/>4 ksh ksh<text:s text:c="6"/>4096 févr. 17 13:40 test<text:line-break/>drwxrwx---+<text:s text:c="2"/>2 ksh ksh<text:s text:c="6"/>4096 févr. 23 08:05 test2<text:line-break/>drwxrwx---+ 17 ksh ksh<text:s text:c="6"/>4096 févr.<text:s text:c="2"/>9 15:43 test3<text:line-break/>drwxrwx---<text:s text:c="3"/>2 ksh ksh<text:s text:c="5"/>12288 févr. 22 07:51 test4</text:p>
      <text:h text:style-name="Heading_20_3" text:outline-level="3"><text:bookmark-start text:name="__RefHeading___utilisation-de-getfacl_4"/><text:bookmark-start text:name="utilisation-de-getfacl"/>Utilisation de ''getfacl'' :<text:bookmark-end text:name="__RefHeading___utilisation-de-getfacl_4"/><text:bookmark-end text:name="utilisation-de-getfacl"/></text:h>
      <text:p text:style-name="Text_20_body"><text:span text:style-name="Strong_20_Emphasis">getfacl</text:span> permet d'afficher l'ensemble des permissions définies <text:line-break/>
Voici, un exemple</text:p>
      <text:p text:style-name="Preformatted_20_Text">getfacl test/</text:p>
      <text:p text:style-name="Preformatted_20_Text"># file: test/<text:line-break/># owner: ksh<text:line-break/># group: ksh<text:line-break/>user::rwx<text:line-break/>user:toto:rwx<text:line-break/>group::---<text:line-break/>mask::rwx<text:line-break/>other::---<text:line-break/>default:user::rwx<text:line-break/>default:user:toto:rwx<text:line-break/>default:group::---<text:line-break/>default:mask::rwx<text:line-break/>default:other::---</text:p>
      <text:p text:style-name="Text_20_body">Ici on peut voir que le propriétaire du répertoire <text:span text:style-name="Source_20_Text">test</text:span> (ksh) a les droits <text:span text:style-name="Source_20_Text">rwx</text:span> et le login toto <text:span text:style-name="Source_20_Text">rwx</text:span>, les autres utilisateurs n'ont aucun droit.</text:p>
      <text:p text:style-name="Text_20_body"><text:span text:style-name="Strong_20_Emphasis">getfacl -d …</text:span> spécifie des acl par défaut, qui ne peuvent s'appliquer qu'aux répertoires.
Voici, un exemple :</text:p>
      <text:p text:style-name="Preformatted_20_Text">getfacl -d test/</text:p>
      <text:p text:style-name="Preformatted_20_Text"># file: test/<text:line-break/># owner: ksh<text:line-break/># group: ksh<text:line-break/>user::rwx<text:line-break/>user:toto:rwx<text:line-break/>group::---<text:line-break/>mask::rwx<text:line-break/>other::---</text:p>
      <text:p text:style-name="Text_20_body">Les permissions effectives sont affichées individuellement pour les users ou groups, Cela apparaît quand le masque est trop restrictif.<text:line-break/>
Voici, un exemple :</text:p>
      <text:p text:style-name="Preformatted_20_Text">getfacl test/</text:p>
      <text:p text:style-name="Preformatted_20_Text"># file: test/<text:line-break/># owner: ksh<text:line-break/># group: ksh<text:line-break/>user::rwx<text:line-break/>user:toto:rwx<text:s text:c="15"/>#effective:r-x<text:line-break/>group::---<text:line-break/>mask::r-x<text:line-break/>other::---<text:line-break/>default:user::rwx<text:line-break/>default:user:toto:rwx<text:s text:c="7"/>#effective:r-x<text:line-break/>default:group::---<text:line-break/>default:mask::r-x<text:line-break/>default:other::---</text:p>
      <text:h text:style-name="Heading_20_3" text:outline-level="3"><text:bookmark-start text:name="__RefHeading___utilisation-de-setfacl_5"/><text:bookmark-start text:name="utilisation-de-setfacl"/>Utilisation de ''setfacl'' :<text:bookmark-end text:name="__RefHeading___utilisation-de-setfacl_5"/><text:bookmark-end text:name="utilisation-de-setfacl"/></text:h>
      <text:p text:style-name="Text_20_body"><text:span text:style-name="Strong_20_Emphasis">setfacl</text:span> permet d'ajouter des permissions<text:line-break/>
Voici, exemple :</text:p>
      <text:p text:style-name="Preformatted_20_Text">setfacl -m u:toto:rwx test/</text:p>
      <text:p text:style-name="Text_20_body">Ici, on ajoute les permissions de lire, écrire et d’exécution sur le répertoire <text:span text:style-name="Source_20_Text">test</text:span> au login <text:span text:style-name="Source_20_Text">toto</text:span>.<text:line-break/></text:p>
      <text:p text:style-name="Text_20_body">On peut cumuler les login et groupe comme cela :</text:p>
      <text:p text:style-name="Preformatted_20_Text">setfacl -m u:toto:rwx,u:titi:r-x,g:tata:r-x test/</text:p>
      <text:p text:style-name="Text_20_body">On peut aussi le faire de façon récursive pour l'ensemble d'un répertoire :</text:p>
      <text:p text:style-name="Preformatted_20_Text">setfacl -R -m u:toto:rwx,u:titi:r-x,g:tata:r-x test/</text:p>
      <text:p text:style-name="Text_20_body">On peut définir les permissions par défaut :</text:p>
      <text:p text:style-name="Preformatted_20_Text">setfacl -R -m u:toto:rwx,d:u:titi:rwx test/</text:p>
      <text:p text:style-name="Text_20_body">Avec cette commande nous avons ajouté les permissions de lire, écrire et d’exécution sur le répertoire <text:span text:style-name="Source_20_Text">test</text:span> au login <text:span text:style-name="Source_20_Text">toto</text:span> et tous les répertoires/fichiers en dessous, mais aussi ajouté les même permission par défaut.<text:line-break/></text:p>
      <text:p text:style-name="Text_20_body">Définir le masque :</text:p>
      <text:p text:style-name="Preformatted_20_Text">setfacl -m m::rwx test/</text:p>
      <text:p text:style-name="Text_20_body">Définir les permissions pour le groupe :</text:p>
      <text:p text:style-name="Preformatted_20_Text">setfacl -m g::rwx test/</text:p>
      <text:p text:style-name="Text_20_body">Définir les permissions pour le propriétaire :</text:p>
      <text:p text:style-name="Preformatted_20_Text">setfacl -m u::rwx test/</text:p>
      <text:p text:style-name="Text_20_body">Définir les permission pour les autres login :</text:p>
      <text:p text:style-name="Preformatted_20_Text">setfacl -m o::rwx test/</text:p>
      <text:p text:style-name="Text_20_body">Définir les permissions par défaut :</text:p>
      <text:p text:style-name="Preformatted_20_Text">setfacl -m d:u::rwx,g::rwx,o::rwx test/</text:p>
      <text:p text:style-name="Text_20_body">d'ailleurs cette commande équivaut à cela </text:p>
      <text:p text:style-name="Preformatted_20_Text">chmod 777 test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1::18:32</meta:creation-date>
    <dc:creator>Generated</dc:creator>
    <dc:date>2026-09-15T01::18:32</dc:date>
    <dc:language>en-US</dc:language>
    <meta:editing-cycles>1</meta:editing-cycles>
    <meta:editing-duration>PT0S</meta:editing-duration>
    <dc:title>systeme:linux-access-control-list</dc:title>
  </office:meta>
</office:document-meta>
</file>