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44019db711c712a903dd77f0eadfa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teme:linux-utiliser-les-classe-d-ordonnancement-eo"/><text:bookmark-start text:name="__RefHeading___comment-faire-pour-eviter-un-soudain-surplus-d-acces-disque-de-la-part-d-un-script-shell-ou-un-programme_1"/><text:bookmark-start text:name="comment-faire-pour-eviter-un-soudain-surplus-d-acces-disque-de-la-part-d-un-script-shell-ou-un-programme"/>Comment faire pour éviter un soudain surplus d’accès disque de la part d'un script Shell ou un programme<text:bookmark-end text:name="__RefHeading___comment-faire-pour-eviter-un-soudain-surplus-d-acces-disque-de-la-part-d-un-script-shell-ou-un-programme_1"/><text:bookmark-end text:name="comment-faire-pour-eviter-un-soudain-surplus-d-acces-disque-de-la-part-d-un-script-shell-ou-un-programme"/></text:h>
      <text:p text:style-name="Text_20_body"><draw:frame draw:style-name="medialeft" draw:name="0" text:anchor-type="paragraph" draw:z-index="0" svg:width="2.6458333333333cm" style:rel-width="100%" svg:height="3.0783253205128cm" style:rel-height="scale"><draw:image xlink:href="Pictures/4844019db711c712a903dd77f0eadfaa.jpeg" xlink:type="simple" xlink:show="embed" xlink:actuate="onLoad"/></draw:frame>Un surplus soudain des E/S disque violente peut faire baisser les performances de votre serveur de mail ou de votre serveur Web.<text:line-break/>
Pour éviter ce genre de problème d'explosion soudaine, exécutez votre script avec une classe de d'ordonnancement et de priorité.<text:line-break/></text:p>
      <text:p text:style-name="Text_20_body">Linux est livré avec divers utilitaires pour gérer ce genre d'incident.
</text:p>
      <text:h text:style-name="Heading_20_3" text:outline-level="3"><text:bookmark-start text:name="__RefHeading___l-ordonnanceur-cfq_2"/><text:bookmark-start text:name="l-ordonnanceur-cfq"/>L'ordonnanceur CFQ<text:bookmark-end text:name="__RefHeading___l-ordonnanceur-cfq_2"/><text:bookmark-end text:name="l-ordonnanceur-cfq"/></text:h>
      <text:p text:style-name="Text_20_body">Vous devez avoir un noyaux Linux 2.6.13+ avec l'ordonnanceur CFQ IO.<text:line-break/>
CFQ (Completely Fair Queuing) est un ordonnanceur d'E/S pour le noyau Linux, qui est par défaut dans le noyau 2.6.18+.<text:line-break/>
Comme son nom l'indique, il permet d'ordonner les entrées et sorties des périphériques.<text:line-break/>
Pour la définition exacte <text:a xlink:type="simple" xlink:href="https://fr.wikipedia.org/wiki/Completely_Fair_Queuing" text:style-name="Internet_20_link" text:visited-style-name="Visited_20_Internet_20_Link">Wikipedia.org</text:a><text:line-break/>
Pour savoir quel ordonnanceur vous utilisez, entrez:</text:p>
      <text:p text:style-name="Preformatted_20_Text">for d in /sys/block/sd[a-z]/queue/scheduler; do echo "$d =&gt; $(cat $d)" ; done</text:p>
      <text:p text:style-name="Text_20_body">Voici, le résultat :</text:p>
      <text:p text:style-name="Preformatted_20_Text">/sys/block/sda/queue/scheduler =&gt; noop deadline [cfq]</text:p>
      <text:p text:style-name="Text_20_body">L'ordonnanceur entre crochet <text:span text:style-name="Source_20_Text">[cfq]</text:span> est celui qui est actif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FQ est par défaut et recommandé pour une bonne performance.</text:p>
          </table:table-cell>
        </table:table-row>
      </table:table>
      <text:p text:style-name="Text_20_body">Le changement est actif jusqu'au prochain redémarrage, ou nouveau changement de votre part.<text:line-break/>
Vous pouvez rendre le changement permanent à l'aide d'une règle “udev”, de manière indépendante pour chaque disque (rotationel ou SSD).<text:line-break/></text:p>
      <text:h text:style-name="Heading_20_3" text:outline-level="3"><text:bookmark-start text:name="__RefHeading___la-commande-nice_3"/><text:bookmark-start text:name="la-commande-nice"/>la commande ''nice''<text:bookmark-end text:name="__RefHeading___la-commande-nice_3"/><text:bookmark-end text:name="la-commande-nice"/></text:h>
      <text:p text:style-name="Text_20_body">Vous pouvez exécuter un programme avec une priorité d'ordonnancement modifiée en utilisant la commande <text:span text:style-name="Source_20_Text">nice</text:span>.<text:line-break/>
La gestion de la rpiorité sous Linux est celle-ci :</text:p>
      <text:list text:style-name="List_20_1" text:continue-numbering="false">
        <text:list-item>
          <text:p text:style-name="List_20_1_Content_First"> de -1 à -20 ce sont des priorités hautes, -20 étant la plus haute.</text:p>
        </text:list-item>
        <text:list-item>
          <text:p text:style-name="List_20_1_Content_Last"> de 0 à 19 ce sont priorités basses, 19 la plus basse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Attention à ne pas monter trop haute la priorité des processus.</text:p>
          </table:table-cell>
        </table:table-row>
      </table:table>
      <text:p text:style-name="Text_20_body">Exemple :</text:p>
      <text:p text:style-name="Preformatted_20_Text">nice -n19 /chemin/vers/script.sh</text:p>
      <text:p text:style-name="Text_20_body">Dans un crontab :</text:p>
      <text:p text:style-name="Preformatted_20_Text"> 00 00 * * * /bin/nice -n19 /chemin/vers/script.sh</text:p>
      <text:h text:style-name="Heading_20_3" text:outline-level="3"><text:bookmark-start text:name="__RefHeading___la-commande-ionice_4"/><text:bookmark-start text:name="la-commande-ionice"/>la commande ''ionice''<text:bookmark-end text:name="__RefHeading___la-commande-ionice_4"/><text:bookmark-end text:name="la-commande-ionice"/></text:h>
      <text:p text:style-name="Text_20_body">La commande <text:span text:style-name="Source_20_Text">ionice</text:span> fournit un meilleur contrôle que la commande <text:span text:style-name="Source_20_Text">nice</text:span> pour les E/S de classe d'ordonnancement et la priorité d'un programme ou d'un script.<text:line-break/>
Un processus peut appartenir à une des trois classes d’ordonnancement possible (je cite le man <text:a xlink:type="simple" xlink:href="http://www.man-linux-magique.net/man1/ionice.html" text:style-name="Internet_20_link" text:visited-style-name="Visited_20_Internet_20_Link">man-linux-magique.net</text:a>):<text:line-break/></text:p>
      <text:list text:style-name="List_20_1" text:continue-numbering="false">
        <text:list-item>
          <text:p text:style-name="List_20_1_Content_First"> <text:span text:style-name="Strong_20_Emphasis">Idle</text:span> :<text:line-break/>Un programme s’exécutant  avec  une  priorité  d’entrées/sorties “idle” obtiendra du temps pour accéder au disque quand aucun<text:line-break/>autre programme n’a demandé d’entrées/sorties sur les disques dans une période donnée.<text:line-break/>L’impact des processus avec une classe d’ordonnancement d’entrées/sorties “idle” sur l’activité<text:line-break/>normale du système devrait être nul.<text:line-break/>Cette classe d’ordonnancement de processus ne prend pas de priorité en paramètre.<text:line-break/>Cette classe d’ordonnancement est permise pour un simple utilisateur (depuis Linux 2.6.25).</text:p>
        </text:list-item>
        <text:list-item>
          <text:p text:style-name="List_20_1_Content"> <text:span text:style-name="Strong_20_Emphasis">Best effort</text:span> :<text:line-break/>C’est la classe par défaut d’ordonnancement pour chaque processus qui n’a pas demandé une priorité spécifique d’entrées/sorties.<text:line-break/>Les programmes  héritent des paramètres de politesse “nice” du processeur pour les priorités d’entrées/sorties.<text:line-break/>Cette classe prend une priorité en paramètre dans la gamme 0-7, où le nombre le plus bas sera d’une priorité plus haute.<text:line-break/>Les programmes en cours ayant la même priorité “best effort” sont servis l’un après l’autre.<text:line-break/>Un processus qui n’a pas demandé de priorité d’E/S utilise la classe d’ordonnancement none mais l’ordonnanceur d’E/S traitera un  tel  processus comme s’il était de la classe best effort.<text:line-break/>La priorité dans la classe best effort sera dynamiquement dérivée du niveau de politesse CPU de la priorité du processus d’E/S (égale à  (politesse_cpu + 20) / 5).<text:line-break/></text:p>
        </text:list-item>
        <text:list-item>
          <text:p text:style-name="List_20_1_Content_Last"> <text:span text:style-name="Strong_20_Emphasis">Real time</text:span> :<text:line-break/>La classe d’ordonnancement RT donne en premier l’accès au disque, sans se soucier des autres exécutions sur le système.<text:line-break/>De ce fait, la classe RT doit être utilisée avec attention, car elle peut “affamer” d’autres processus.<text:line-break/>Comme la classe “best effort”, 8 niveaux de priorité sont définis dénotant la période de temps qu’un processus donné recevra dans chaque fenêtre d’ordonnancement.<text:line-break/>Cette classe d’ordonnancement n’est pas permise pour un simple utilisateur (c’est-à-dire, non-superutilisateur).</text:p>
        </text:list-item>
      </text:list>
      <text:p text:style-name="Text_20_body"><text:span text:style-name="underline">Syntax de la commande :</text:span> <text:line-break/></text:p>
      <text:p text:style-name="Preformatted_20_Text">ionice options<text:s text:c="2"/>PID<text:line-break/>ionice options -p PID<text:line-break/>ionice -c1 -n0<text:s text:c="2"/>PID</text:p>
      <text:p text:style-name="Text_20_body">Comment puis-je utiliser la commande ionice sur Linux?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lasse d’ordonnancement</text:p>
          </table:table-cell>
          <table:table-cell office:value-type="string" table:style-name="tableheader">
            <text:p text:style-name="Table_20_Heading">nombre</text:p>
          </table:table-cell>
          <table:table-cell office:value-type="string" table:style-name="tableheader">
            <text:p text:style-name="Table_20_Heading">priorité possible</text:p>
          </table:table-cell>
        </table:table-row>
        <table:table-row>
          <table:table-cell office:value-type="string" table:style-name="tablecell">
            <text:p text:style-name="tablealignleft">real time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8 niveaux de priorité sont définis pour indiquer la taille d'une tranche de temps que recevra un processus donné à chaque fenêtre de planification</text:p>
          </table:table-cell>
        </table:table-row>
        <table:table-row>
          <table:table-cell office:value-type="string" table:style-name="tablecell">
            <text:p text:style-name="tablealignleft">best-effort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0-7 avec le numéro de priorité le plus élevée étant inférieure</text:p>
          </table:table-cell>
        </table:table-row>
        <table:table-row>
          <table:table-cell office:value-type="string" table:style-name="tablecell">
            <text:p text:style-name="tablealignleft">idle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ne prend pas d'argument de priorité</text:p>
          </table:table-cell>
        </table:table-row>
      </table:table>
      <text:p text:style-name="Text_20_body">Exemple :</text:p>
      <text:p text:style-name="Preformatted_20_Text">onice -c3 -p 89</text:p>
      <text:p text:style-name="Text_20_body">Définit le processus avec le PID 89 comme un processus de la classe d’entrées/sorties idle.</text:p>
      <text:p text:style-name="Preformatted_20_Text">ionice -c2 -n 0 /chemin/vers/script.sh</text:p>
      <text:p text:style-name="Text_20_body">Exécute “/chemin/vers/script.sh” comme un programme best-effort avec la priorité la plus élevée.</text:p>
      <text:p text:style-name="Preformatted_20_Text">ionice -p 89 91</text:p>
      <text:p text:style-name="Text_20_body">Renvoie la classe et la priorité des processus de PID 89 et 91.<text:line-break/>
Voici, le résultat</text:p>
      <text:p text:style-name="Preformatted_20_Text">none : priorité 4<text:line-break/>none : priorité 4</text:p>
      <text:p text:style-name="Text_20_body">Enfin, vous pouvez combiner les deux <text:span text:style-name="Source_20_Text">nice</text:span> et <text:span text:style-name="Source_20_Text">ionice</text:span> ensemble:</text:p>
      <text:p text:style-name="Preformatted_20_Text">nice -n 19 ionice -c2 -n7 /chemin/vers/script.sh</text:p>
      <text:p text:style-name="Text_20_body">Autre suggestion pour améliorer les E/S disque :</text:p>
      <text:list text:style-name="Numbering_20_1" text:continue-numbering="false">
        <text:list-item>
          <text:p text:style-name="Numbering_20_1_Content_First"> Utilisez un contrôleur RAID matériel.</text:p>
        </text:list-item>
        <text:list-item>
          <text:p text:style-name="Numbering_20_1_Content"> Utilisez SCSI rapide/SA-SCSI/des disques SAS 15K de vitesse.</text:p>
        </text:list-item>
        <text:list-item>
          <text:p text:style-name="Numbering_20_1_Content"> Utilisez un stockage basé sur des disque SSD rapide (option coûteuse pour le moment).</text:p>
        </text:list-item>
        <text:list-item>
          <text:p text:style-name="Numbering_20_1_Content_Last"> Utiliser un esclave, un serveur passif à la sauvegarde de MySQ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54:14</meta:creation-date>
    <dc:creator>Generated</dc:creator>
    <dc:date>2026-09-16T03::54:14</dc:date>
    <dc:language>en-US</dc:language>
    <meta:editing-cycles>1</meta:editing-cycles>
    <meta:editing-duration>PT0S</meta:editing-duration>
    <dc:title>systeme:linux-utiliser-les-classe-d-ordonnancement-eo</dc:title>
  </office:meta>
</office:document-meta>
</file>