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44019db711c712a903dd77f0eadfaa.jpeg"/>
  <manifest:file-entry manifest:media-type="image/png" manifest:full-path="Pictures/e1832cfe833ae17eebee4028fb95e4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personnaliser-et-optimiser-la-commande-top"/><text:bookmark-start text:name="__RefHeading___personnaliser-et-optimiser-la-commande-top_1"/><text:bookmark-start text:name="personnaliser-et-optimiser-la-commande-top"/>Personnaliser et optimiser la commande top<text:bookmark-end text:name="__RefHeading___personnaliser-et-optimiser-la-commande-top_1"/><text:bookmark-end text:name="personnaliser-et-optimiser-la-commande-top"/></text:h>
      <text:p text:style-name="Text_20_body"><draw:frame draw:style-name="medialeft" draw:name="0" text:anchor-type="paragraph" draw:z-index="0" svg:width="2.6458333333333cm" style:rel-width="100%" svg:height="3.0783253205128cm" style:rel-height="scale"><draw:image xlink:href="Pictures/4844019db711c712a903dd77f0eadfaa.jpeg" xlink:type="simple" xlink:show="embed" xlink:actuate="onLoad"/></draw:frame>La commande top est un outil indispensable pour surveiller les performances de ton système Linux en temps réel. <text:line-break/>
Voici comment la configurer et l’utiliser de manière optimale, avec des astuces pour afficher les informations qui t’intéressent et interagir efficacement avec les processus. <text:line-break/>
<text:line-break/>
<text:line-break/></text:p>
      <text:h text:style-name="Heading_20_2" text:outline-level="2"><text:bookmark-start text:name="__RefHeading___ajouter-et-organiser-les-colonnes_2"/><text:bookmark-start text:name="ajouter-et-organiser-les-colonnes"/>Ajouter et organiser les colonnes<text:bookmark-end text:name="__RefHeading___ajouter-et-organiser-les-colonnes_2"/><text:bookmark-end text:name="ajouter-et-organiser-les-colonnes"/></text:h>
      <text:p text:style-name="Text_20_body">Afficher la colonne SWAP
Par défaut, top n’affiche pas la colonne SWAP, qui est pourtant utile pour surveiller l’utilisation de la mémoire d’échange.</text:p>
      <text:h text:style-name="Heading_20_3" text:outline-level="3"><text:bookmark-start text:name="__RefHeading___ajouter-une-colonne_3"/><text:bookmark-start text:name="ajouter-une-colonne"/>ajouter une colonne<text:bookmark-end text:name="__RefHeading___ajouter-une-colonne_3"/><text:bookmark-end text:name="ajouter-une-colonne"/></text:h>
      <text:list text:style-name="Numbering_20_1" text:continue-numbering="false">
        <text:list-item>
          <text:p text:style-name="Numbering_20_1_Content_First"> Lance top dans ton terminal.</text:p>
        </text:list-item>
        <text:list-item>
          <text:p text:style-name="Numbering_20_1_Content"> Appuie sur <text:span text:style-name="Strong_20_Emphasis">f</text:span> pour accéder au menu de sélection des colonnes.</text:p>
        </text:list-item>
        <text:list-item>
          <text:p text:style-name="Numbering_20_1_Content"> Utilise les flèches directionnelles pour te déplacer jusqu’à la ligne <text:span text:style-name="Strong_20_Emphasis">SWAP</text:span> ou <text:span text:style-name="Strong_20_Emphasis">ÉCH.</text:span> .</text:p>
        </text:list-item>
        <text:list-item>
          <text:p text:style-name="Numbering_20_1_Content"> Appuie sur la barre d’espace pour sélectionner la colonne (un astérisque * apparaît devant la ligne).</text:p>
        </text:list-item>
        <text:list-item>
          <text:p text:style-name="Numbering_20_1_Content_Last"> Appuie sur q pour enregistrer et revenir à l’affichage principal.</text:p>
        </text:list-item>
      </text:list>
      <text:h text:style-name="Heading_20_3" text:outline-level="3"><text:bookmark-start text:name="__RefHeading___deplacer-une-colonne_4"/><text:bookmark-start text:name="deplacer-une-colonne"/>Déplacer une colonne<text:bookmark-end text:name="__RefHeading___deplacer-une-colonne_4"/><text:bookmark-end text:name="deplacer-une-colonne"/></text:h>
      <text:list text:style-name="Numbering_20_1" text:continue-numbering="false">
        <text:list-item>
          <text:p text:style-name="Numbering_20_1_Content_First"> Quand tu es dans le menu de sélection des colonnes (cf. au dessus pour y accéder).</text:p>
        </text:list-item>
        <text:list-item>
          <text:p text:style-name="Numbering_20_1_Content"> Dans l’affichage principal de top, utilise la touche <text:span text:style-name="Strong_20_Emphasis">→</text:span> pour te déplacer jusqu’à la colonne que tu veux bouger. Utilise <text:span text:style-name="Strong_20_Emphasis">les flèches haut/bas</text:span> pour changer sa position dans le tableau.</text:p>
        </text:list-item>
        <text:list-item>
          <text:p text:style-name="Numbering_20_1_Content_Last"> Appuie sur <text:span text:style-name="Strong_20_Emphasis">q</text:span> pour valider.</text:p>
        </text:list-item>
      </text:list>
      <text:h text:style-name="Heading_20_3" text:outline-level="3"><text:bookmark-start text:name="__RefHeading___sauvegarder-ta-configuration_5"/><text:bookmark-start text:name="sauvegarder-ta-configuration"/>Sauvegarder ta configuration<text:bookmark-end text:name="__RefHeading___sauvegarder-ta-configuration_5"/><text:bookmark-end text:name="sauvegarder-ta-configuration"/></text:h>
      <text:p text:style-name="Text_20_body">Une fois tes colonnes organisées à ta convenance, sauvegarde ta configuration pour qu’elle soit chargée automatiquement au prochain lancement de top :</text:p>
      <text:list text:style-name="List_20_1" text:continue-numbering="false">
        <text:list-item>
          <text:p text:style-name="LastListParagraph_List_20_1_Content_First"> Appuie sur <text:span text:style-name="Strong_20_Emphasis">W (Maj + w)</text:span> pour enregistrer les modifications dans ton fichier de configuration personnel (~/.config/procps/toprc).</text:p>
        </text:list-item>
      </text:list>
      <text:h text:style-name="Heading_20_3" text:outline-level="3"><text:bookmark-start text:name="__RefHeading___personnaliser-l-affichage_6"/><text:bookmark-start text:name="personnaliser-l-affichage"/>Personnaliser l’affichage<text:bookmark-end text:name="__RefHeading___personnaliser-l-affichage_6"/><text:bookmark-end text:name="personnaliser-l-affichage"/></text:h>
      <text:h text:style-name="Heading_20_4" text:outline-level="4"><text:bookmark-start text:name="__RefHeading___afficher-les-statistiques-par-cpu_7"/><text:bookmark-start text:name="afficher-les-statistiques-par-cpu"/>Afficher les statistiques par CPU<text:bookmark-end text:name="__RefHeading___afficher-les-statistiques-par-cpu_7"/><text:bookmark-end text:name="afficher-les-statistiques-par-cpu"/></text:h>
      <text:p text:style-name="Text_20_body">Appuie sur 1 pour basculer entre un affichage global et un affichage détaillé de chaque cœur CPU.
<draw:frame draw:style-name="mediacenter" draw:name="1" text:anchor-type="paragraph" draw:z-index="1" svg:width="30.7975cm" style:rel-width="100%" svg:height="7.9110416666667cm" style:rel-height="scale"><draw:image xlink:href="Pictures/e1832cfe833ae17eebee4028fb95e41f.png" xlink:type="simple" xlink:show="embed" xlink:actuate="onLoad"/></draw:frame>
<text:line-break/></text:p>
      <text:h text:style-name="Heading_20_4" text:outline-level="4"><text:bookmark-start text:name="__RefHeading___afficher-des-graphiques-ascii_8"/><text:bookmark-start text:name="afficher-des-graphiques-ascii"/>Afficher des graphiques ASCII<text:bookmark-end text:name="__RefHeading___afficher-des-graphiques-ascii_8"/><text:bookmark-end text:name="afficher-des-graphiques-ascii"/></text:h>
      <text:list text:style-name="List_20_1" text:continue-numbering="false">
        <text:list-item>
          <text:p text:style-name="List_20_1_Content_First"> CPU : Appuie sur <text:span text:style-name="Strong_20_Emphasis">t</text:span> pour remplacer les chiffres par des graphiques ASCII montrant le pourcentage d’utilisation de chaque CPU.</text:p>
        </text:list-item>
        <text:list-item>
          <text:p text:style-name="List_20_1_Content_Last"> Mémoire/SWAP : Appuie sur <text:span text:style-name="Strong_20_Emphasis">m</text:span> pour cycler entre les différentes options d’affichage (chiffres, graphiques ASCII, etc.).</text:p>
        </text:list-item>
      </text:list>
      <text:h text:style-name="Heading_20_3" text:outline-level="3"><text:bookmark-start text:name="__RefHeading___modifier-l-affichage-des-processus_9"/><text:bookmark-start text:name="modifier-l-affichage-des-processus"/>Modifier l’affichage des processus<text:bookmark-end text:name="__RefHeading___modifier-l-affichage-des-processus_9"/><text:bookmark-end text:name="modifier-l-affichage-des-processus"/></text:h>
      <text:h text:style-name="Heading_20_4" text:outline-level="4"><text:bookmark-start text:name="__RefHeading___afficher-la-ligne-de-commande-complete_10"/><text:bookmark-start text:name="afficher-la-ligne-de-commande-complete"/>Afficher la ligne de commande complète<text:bookmark-end text:name="__RefHeading___afficher-la-ligne-de-commande-complete_10"/><text:bookmark-end text:name="afficher-la-ligne-de-commande-complete"/></text:h>
      <text:p text:style-name="Text_20_body">Appuie sur <text:span text:style-name="Strong_20_Emphasis">c</text:span> pour basculer entre le nom du processus et sa ligne de commande complète.</text:p>
      <text:h text:style-name="Heading_20_4" text:outline-level="4"><text:bookmark-start text:name="__RefHeading___afficher-les-processus-sous-forme-d-arbre_11"/><text:bookmark-start text:name="afficher-les-processus-sous-forme-d-arbre"/>Afficher les processus sous forme d’arbre<text:bookmark-end text:name="__RefHeading___afficher-les-processus-sous-forme-d-arbre_11"/><text:bookmark-end text:name="afficher-les-processus-sous-forme-d-arbre"/></text:h>
      <text:p text:style-name="Text_20_body">Appuie sur ** V (Maj + v) ** pour visualiser les processus sous forme d’arbre, ce qui permet de voir quels processus ont été lancés par d’autres.</text:p>
      <text:h text:style-name="Heading_20_4" text:outline-level="4"><text:bookmark-start text:name="__RefHeading___filtrer-par-utilisateur_12"/><text:bookmark-start text:name="filtrer-par-utilisateur"/>Filtrer par utilisateur<text:bookmark-end text:name="__RefHeading___filtrer-par-utilisateur_12"/><text:bookmark-end text:name="filtrer-par-utilisateur"/></text:h>
      <text:p text:style-name="Text_20_body">Appuie sur <text:span text:style-name="Strong_20_Emphasis">u</text:span>, puis entre le nom d’utilisateur ou son UID pour n’afficher que ses processus.</text:p>
      <text:h text:style-name="Heading_20_3" text:outline-level="3"><text:bookmark-start text:name="__RefHeading___trier-les-processus_13"/><text:bookmark-start text:name="trier-les-processus"/>Trier les processus<text:bookmark-end text:name="__RefHeading___trier-les-processus_13"/><text:bookmark-end text:name="trier-les-processus"/></text:h>
      <text:p text:style-name="Text_20_body">Pour trier les processus selon une colonne spécifique (par exemple, SWAP), utilise la commande suivante :</text:p>
      <text:p text:style-name="Preformatted_20_Text">top -o SWAP</text:p>
      <text:p text:style-name="Text_20_body">Dans top, appuie sur <text:span text:style-name="Strong_20_Emphasis">x</text:span> pour mettre en surbrillance la colonne utilisée pour le tri.</text:p>
      <text:h text:style-name="Heading_20_3" text:outline-level="3"><text:bookmark-start text:name="__RefHeading___gerer-les-processus_14"/><text:bookmark-start text:name="gerer-les-processus"/>Gérer les processus<text:bookmark-end text:name="__RefHeading___gerer-les-processus_14"/><text:bookmark-end text:name="gerer-les-processus"/></text:h>
      <text:h text:style-name="Heading_20_4" text:outline-level="4"><text:bookmark-start text:name="__RefHeading___tuer-un-processus_15"/><text:bookmark-start text:name="tuer-un-processus"/>Tuer un processus<text:bookmark-end text:name="__RefHeading___tuer-un-processus_15"/><text:bookmark-end text:name="tuer-un-processus"/></text:h>
      <text:list text:style-name="Numbering_20_1" text:continue-numbering="false">
        <text:list-item>
          <text:p text:style-name="Numbering_20_1_Content_First"> Appuie sur <text:span text:style-name="Strong_20_Emphasis">k</text:span>.</text:p>
        </text:list-item>
        <text:list-item>
          <text:p text:style-name="Numbering_20_1_Content"> Entre le PID (identifiant du processus) que tu veux terminer.</text:p>
        </text:list-item>
        <text:list-item>
          <text:p text:style-name="Numbering_20_1_Content_Last"> Choisis le signal à envoyer (par défaut, SIGTERM pour une fermeture propre, ou SIGKILL pour forcer l’arrêt).</text:p>
        </text:list-item>
      </text:list>
      <text:h text:style-name="Heading_20_3" text:outline-level="3"><text:bookmark-start text:name="__RefHeading___redimensionner-les-colonnes_16"/><text:bookmark-start text:name="redimensionner-les-colonnes"/>Redimensionner les colonnes<text:bookmark-end text:name="__RefHeading___redimensionner-les-colonnes_16"/><text:bookmark-end text:name="redimensionner-les-colonnes"/></text:h>
      <text:p text:style-name="Text_20_body">Appuie sur <text:span text:style-name="Strong_20_Emphasis">&gt; (Maj + X)</text:span> puis entre un nombre (par exemple, 20) pour ajuster la largeur de la colonne sélectionnée.</text:p>
      <text:h text:style-name="Heading_20_3" text:outline-level="3"><text:bookmark-start text:name="__RefHeading___quitter-top_17"/><text:bookmark-start text:name="quitter-top"/>Quitter top<text:bookmark-end text:name="__RefHeading___quitter-top_17"/><text:bookmark-end text:name="quitter-top"/></text:h>
      <text:p text:style-name="Text_20_body">Appuie simplement sur <text:span text:style-name="Strong_20_Emphasis">q</text:span> pour quitter.</text:p>
      <text:h text:style-name="Heading_20_3" text:outline-level="3"><text:bookmark-start text:name="__RefHeading___pourquoi-ces-personnalisations_18"/><text:bookmark-start text:name="pourquoi-ces-personnalisations"/>Pourquoi ces personnalisations ?<text:bookmark-end text:name="__RefHeading___pourquoi-ces-personnalisations_18"/><text:bookmark-end text:name="pourquoi-ces-personnalisations"/></text:h>
      <text:list text:style-name="List_20_1" text:continue-numbering="false">
        <text:list-item>
          <text:p text:style-name="List_20_1_Content_First"> SWAP : Essentiel pour surveiller l’utilisation de la mémoire virtuelle et détecter les goulets d’étranglement.</text:p>
        </text:list-item>
        <text:list-item>
          <text:p text:style-name="List_20_1_Content"> Graphiques ASCII : Une visualisation rapide et intuitive de l’utilisation des ressources.</text:p>
        </text:list-item>
        <text:list-item>
          <text:p text:style-name="List_20_1_Content_Last"> L'arbre des processus : Idéal pour déboguer ou comprendre les relations entre processus.</text:p>
        </text:list-item>
      </text:list>
      <text:p text:style-name="Text_20_body">Astuce bonus : Tu peux combiner ces options avec des raccourcis clavier pour un monitoring encore plus efficace. <text:line-break/>
Par exemple, utilise <text:span text:style-name="Strong_20_Emphasis">Shift + M</text:span> pour trier les processus par utilisation mémoire, ou <text:span text:style-name="Strong_20_Emphasis">Shift + P</text:span> pour trier par utilisation CP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0:45</meta:creation-date>
    <dc:creator>Generated</dc:creator>
    <dc:date>2026-09-08T11::30:45</dc:date>
    <dc:language>en-US</dc:language>
    <meta:editing-cycles>1</meta:editing-cycles>
    <meta:editing-duration>PT0S</meta:editing-duration>
    <dc:title>systeme:personnaliser-et-optimiser-la-commande-top</dc:title>
  </office:meta>
</office:document-meta>
</file>