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44019db711c712a903dd77f0eadfa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pssh:pscp-transfert-de-fichiers-copier-vers-plusieurs-serveurs-en-shell-utilisation-simple"/><text:bookmark-start text:name="__RefHeading___transfertcopie-de-fichiers-vers-plusieurs-serveurs-en-shell-utilisation-simple-de-pssh_1"/><text:bookmark-start text:name="transfertcopie-de-fichiers-vers-plusieurs-serveurs-en-shell-utilisation-simple-de-pssh"/>Transfert/Copie de fichiers vers plusieurs serveurs en Shell, utilisation simple de Pssh<text:bookmark-end text:name="__RefHeading___transfertcopie-de-fichiers-vers-plusieurs-serveurs-en-shell-utilisation-simple-de-pssh_1"/><text:bookmark-end text:name="transfertcopie-de-fichiers-vers-plusieurs-serveurs-en-shell-utilisation-simple-de-pssh"/></text:h>
      <text:p text:style-name="Text_20_body"><draw:frame draw:style-name="medialeft" draw:name="0" text:anchor-type="paragraph" draw:z-index="0" svg:width="2.6458333333333cm" style:rel-width="100%" svg:height="3.0783253205128cm" style:rel-height="scale"><draw:image xlink:href="Pictures/4844019db711c712a903dd77f0eadfaa.jpeg" xlink:type="simple" xlink:show="embed" xlink:actuate="onLoad"/></draw:frame>Parallel-scp est un utilitaire vous permettant de transférer/copier des fichiers sur plusieurs serveurs Linux distants en utilisant un terminal, cet outil est une partie de Pssh (ou parallel-ssh), qui fournit des versions parallèles de OpenSSH et d'autres outils similaires, tels que:</text:p>
      <text:list text:style-name="List_20_1" text:continue-numbering="false">
        <text:list-item>
          <text:p text:style-name="List_20_1_Content_First"> parallel-scp : est utilitaire pour copier des fichiers en parallèle à un certain nombre d'ordinateurs.</text:p>
        </text:list-item>
        <text:list-item>
          <text:p text:style-name="List_20_1_Content"> parallel-rsync : est un utilitaire de synchronisation de répertoire sur plusieurs hôtes en parallèle.</text:p>
        </text:list-item>
        <text:list-item>
          <text:p text:style-name="List_20_1_Content"> parellel-nuke : il aide à tuer les processus sur plusieurs hôtes distants en parallèle.</text:p>
        </text:list-item>
        <text:list-item>
          <text:p text:style-name="List_20_1_Content_Last"> parellel-slurp : il aide à copier des fichiers à partir de plusieurs hôtes distants à un hôte central en parallèle.</text:p>
        </text:list-item>
      </text:list>
      <text:p text:style-name="Text_20_body">Cela peut-être utile quand vous avez beaucoup de serveur.
</text:p>
      <text:p text:style-name="Text_20_body">Installation sous debian :</text:p>
      <text:p text:style-name="Preformatted_20_Text">aptitude install pssh</text:p>
      <text:h text:style-name="Heading_20_2" text:outline-level="2"><text:bookmark-start text:name="__RefHeading___copier-des-fichiers-vers-plusieurs-serveurs-linux_2"/><text:bookmark-start text:name="copier-des-fichiers-vers-plusieurs-serveurs-linux"/>Copier des fichiers vers plusieurs serveurs Linux :<text:bookmark-end text:name="__RefHeading___copier-des-fichiers-vers-plusieurs-serveurs-linux_2"/><text:bookmark-end text:name="copier-des-fichiers-vers-plusieurs-serveurs-linux"/></text:h>
      <text:p text:style-name="Text_20_body">Créons un nouveau fichier appelé “myservers.txt” et ajoutons la liste des adresses IP Linux avec les ports SSH utilisés (par défaut le 22), j'ai aussi précisé le login :</text:p>
      <text:p text:style-name="Preformatted_20_Text">192.168.1.100:22 ksh<text:line-break/>192.168.1.99:22 ksh</text:p>
      <text:p text:style-name="Text_20_body">Donc, le fichier est comme cela :</text:p>
      <text:p text:style-name="Preformatted_20_Text">&lt;IP_SERVEUR&gt;:&lt;PORT&gt; &lt;LOGIN&gt;</text:p>
      <text:p text:style-name="Text_20_body">Après avoir ajouté vos hôtes Linux dans le fichier, c'est le moment de copier les fichiers de votre machine local vers vos multiple hôtes Linux dans un répertoire distant par exemple “/tmp”, comme cela:</text:p>
      <text:p text:style-name="Preformatted_20_Text">parallel-scp -h myservers.txt -v test.tar.gz /tmp</text:p>
      <text:p text:style-name="Text_20_body">Le résultat devrai être cela :</text:p>
      <text:p text:style-name="Preformatted_20_Text">Warning: do not enter your password if anyone else has superuser<text:line-break/>privileges or access to your account.<text:line-break/>[1] 17:04:59 [SUCCESS] 192.168.1.100:22<text:line-break/>[2] 17:04:59 [SUCCESS] 192.168.1.99:22</text:p>
      <text:p text:style-name="Text_20_body"><text:span text:style-name="Strong_20_Emphasis">Les options :</text:span></text:p>
      <text:list text:style-name="List_20_1" text:continue-numbering="false">
        <text:list-item>
          <text:p text:style-name="List_20_1_Content_First"> -h : Option utilisé pour indiquer le fichier qui contient les hôtes </text:p>
        </text:list-item>
        <text:list-item>
          <text:p text:style-name="List_20_1_Content_Last"> -v : Option utilisé pour avoir parallel-scp plus verbeu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6::17:04</meta:creation-date>
    <dc:creator>Generated</dc:creator>
    <dc:date>2026-08-10T06::17:04</dc:date>
    <dc:language>en-US</dc:language>
    <meta:editing-cycles>1</meta:editing-cycles>
    <meta:editing-duration>PT0S</meta:editing-duration>
    <dc:title>systeme:pssh:pscp-transfert-de-fichiers-copier-vers-plusieurs-serveurs-en-shell-utilisation-simple</dc:title>
  </office:meta>
</office:document-meta>
</file>