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85acb49cd66fc116a78d70528cc25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python:utfixer"/><text:bookmark-start text:name="__RefHeading___utfixerun-script-python-pour-corriger-les-encodages-incorrects-dans-les-bases-de-donnees-postgresql_1"/><text:bookmark-start text:name="utfixerun-script-python-pour-corriger-les-encodages-incorrects-dans-les-bases-de-donnees-postgresql"/>UTFixer : un script Python pour corriger les encodages incorrects dans les bases de données PostgreSQL<text:bookmark-end text:name="__RefHeading___utfixerun-script-python-pour-corriger-les-encodages-incorrects-dans-les-bases-de-donnees-postgresql_1"/><text:bookmark-end text:name="utfixerun-script-python-pour-corriger-les-encodages-incorrects-dans-les-bases-de-donnees-postgresql"/></text:h>
      <text:p text:style-name="Text_20_body"><draw:frame draw:style-name="medialeft" draw:name="0" text:anchor-type="paragraph" draw:z-index="0" svg:width="5.2916666666667cm" style:rel-width="100%" svg:height="5.2916666666667cm" style:rel-height="scale"><draw:image xlink:href="Pictures/e85acb49cd66fc116a78d70528cc25a7.svg" xlink:type="simple" xlink:show="embed" xlink:actuate="onLoad"/></draw:frame> Si vous avez déjà rencontré des problèmes d'encodage incorrects lors de la manipulation d'une base de données PostgreSQL, vous savez à quel point cela peut être frustrant. <text:line-break/>
Le script Python utfixer est conçu pour faciliter le processus de conversion des données en encodage UTF-8 d'une base de données PostgreSQL, suivi de la correction des encodages incorrects à l'aide de la bibliothèque ftfy. <text:line-break/>
</text:p>
      <text:h text:style-name="Heading_20_3" text:outline-level="3"><text:bookmark-start text:name="__RefHeading___prerequis_2"/><text:bookmark-start text:name="prerequis"/>Prérequis :<text:bookmark-end text:name="__RefHeading___prerequis_2"/><text:bookmark-end text:name="prerequis"/></text:h>
      <text:p text:style-name="Text_20_body">Avant de pouvoir utiliser utfixer, vous devez avoir installé les dépendances suivantes :</text:p>
      <text:list text:style-name="List_20_1" text:continue-numbering="false">
        <text:list-item>
          <text:p text:style-name="List_20_1_Content_First"> Python &gt;= 3.7</text:p>
        </text:list-item>
        <text:list-item>
          <text:p text:style-name="List_20_1_Content"> ftfy</text:p>
        </text:list-item>
        <text:list-item>
          <text:p text:style-name="List_20_1_Content_Last"> PostgreSQL (pg_dump)</text:p>
        </text:list-item>
      </text:list>
      <text:h text:style-name="Heading_20_3" text:outline-level="3"><text:bookmark-start text:name="__RefHeading___utilisation_3"/><text:bookmark-start text:name="utilisation"/>Utilisation :<text:bookmark-end text:name="__RefHeading___utilisation_3"/><text:bookmark-end text:name="utilisation"/></text:h>
      <text:p text:style-name="Text_20_body">utfixer est un script en ligne de commande qui prend plusieurs arguments. <text:line-break/>
Voici un aperçu des options que vous pouvez utiliser :</text:p>
      <text:list text:style-name="List_20_1" text:continue-numbering="false">
        <text:list-item>
          <text:p text:style-name="List_20_1_Content_First"> <text:span text:style-name="Source_20_Text">–host</text:span> : spécifie le nom d'hôte du serveur PostgreSQL. <text:line-break/></text:p>
        </text:list-item>
        <text:list-item>
          <text:p text:style-name="List_20_1_Content"> <text:span text:style-name="Source_20_Text">–port</text:span> : spécifie le numéro de port du serveur PostgreSQL. <text:line-break/></text:p>
        </text:list-item>
        <text:list-item>
          <text:p text:style-name="List_20_1_Content"> <text:span text:style-name="Source_20_Text">–username</text:span> : spécifie le nom d'utilisateur à utiliser pour se connecter au serveur PostgreSQL. <text:line-break/></text:p>
        </text:list-item>
        <text:list-item>
          <text:p text:style-name="List_20_1_Content"> <text:span text:style-name="Source_20_Text">–dbname</text:span> : spécifie le nom de la base de données à sauvegarder. <text:line-break/></text:p>
        </text:list-item>
        <text:list-item>
          <text:p text:style-name="List_20_1_Content"> <text:span text:style-name="Source_20_Text">–file</text:span> : spécifie le nom du fichier de sortie. <text:line-break/></text:p>
        </text:list-item>
        <text:list-item>
          <text:p text:style-name="List_20_1_Content_Last"> <text:span text:style-name="Source_20_Text">–jobs</text:span> : spécifie le nombre de travaux parallèles à utiliser pour effectuer la sauvegarde. <text:line-break/></text:p>
        </text:list-item>
      </text:list>
      <text:h text:style-name="Heading_20_3" text:outline-level="3"><text:bookmark-start text:name="__RefHeading___exemples-d-utilisation_4"/><text:bookmark-start text:name="exemples-d-utilisation"/>Exemples d'utilisation :<text:bookmark-end text:name="__RefHeading___exemples-d-utilisation_4"/><text:bookmark-end text:name="exemples-d-utilisation"/></text:h>
      <text:p text:style-name="Text_20_body">Pour sauvegarder une base de données nommée <text:span text:style-name="Source_20_Text">ma_base_de_donnees</text:span> dans un fichier nommé <text:span text:style-name="Source_20_Text">ma_base_de_donnees.sql</text:span>, exécutez la commande suivante :</text:p>
      <text:p text:style-name="Preformatted_20_Text">$ utfixer --dbname ma_base_de_donnees --file ma_base_de_donnees.sql</text:p>
      <text:p text:style-name="Text_20_body">Pour sauvegarder une base de données nommée <text:span text:style-name="Source_20_Text">ma_base_de_donnees</text:span> et la restaurer en pipeline dans une autre base de données nommée <text:span text:style-name="Source_20_Text">ma_base_de_donnees_utf8_fix</text:span>, exécutez la commande suivante :</text:p>
      <text:p text:style-name="Preformatted_20_Text">$ utfixer --dbname ma_base_de_donnees | psql -q -v client_min_messages=WARNING -o /dev/null --no-psqlrc -d ma_base_de_donnees_utf8_fix</text:p>
      <text:p text:style-name="Text_20_body">Vous pouvez également spécifier le nom d'hôte, le numéro de port et le nom d'utilisateur avec les options <text:span text:style-name="Source_20_Text">–host</text:span>, <text:span text:style-name="Source_20_Text">–port</text:span> et <text:span text:style-name="Source_20_Text">–username</text:span>, respectivement. <text:line-break/>
Pour plus de détails <text:a xlink:type="simple" xlink:href="https://gitlab.ksh-linux.info/bobibryan/UTFixer.git" text:style-name="Internet_20_link" text:visited-style-name="Visited_20_Internet_20_Link">i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44:29</meta:creation-date>
    <dc:creator>Generated</dc:creator>
    <dc:date>2026-09-16T01::44:29</dc:date>
    <dc:language>en-US</dc:language>
    <meta:editing-cycles>1</meta:editing-cycles>
    <meta:editing-duration>PT0S</meta:editing-duration>
    <dc:title>systeme:python:utfixer</dc:title>
  </office:meta>
</office:document-meta>
</file>