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91420a78c889215ea85f080ef5435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samba:1.installation"/><text:bookmark-start text:name="__RefHeading___installationsamba-4_1"/><text:bookmark-start text:name="installationsamba-4"/>Installation : samba 4<text:bookmark-end text:name="__RefHeading___installationsamba-4_1"/><text:bookmark-end text:name="installationsamba-4"/></text:h>
      <text:p text:style-name="Text_20_body"><draw:frame draw:style-name="medialeft" draw:name="0" text:anchor-type="paragraph" draw:z-index="0" svg:width="5.2916666666667cm" style:rel-width="100%" svg:height="1.4085731414868cm" style:rel-height="scale"><draw:image xlink:href="Pictures/791420a78c889215ea85f080ef54357c.png" xlink:type="simple" xlink:show="embed" xlink:actuate="onLoad"/></draw:frame>
Samba, permet à des ordinateurs Unix/Linux de mettre à disposition des imprimantes et des fichiers dans des réseaux Windows, en mettant en œuvre le protocole SMB/CIFS de Microsoft Windows et inversement.<text:line-break/>
Depuis décembre 2012 Samba 4 supporte le côté serveur dans un environnement Active Directory utilisé par Windows 2000.<text:line-break/>
Il est ainsi possible de joindre complètement des clients Windows à un domaine et effectuer des opérations d'ouverture de session.</text:p>
      <text:p text:style-name="Text_20_body">Pour cela, il inclut un serveur LDAP et un centre de distribution de clés Kerberos (KDC).<text:line-break/>
Et tout ça sous licence GNU GPL 3</text:p>
      <text:p text:style-name="Text_20_body">Donc, je vais montrer comment installer SAMBA 4 depuis les Dépot Git de SAMBA.<text:line-break/>

Je vais commencer en vous présentant les différents rôles et sécurités utilisés dans Samba, car en effet, il faut avoir en tête ces règles, cela influencera votre projet ou votre utilisation de Samba.</text:p>
      <text:h text:style-name="Heading_20_3" text:outline-level="3"><text:bookmark-start text:name="__RefHeading___samba-role_2"/><text:bookmark-start text:name="samba-role"/>Samba Rôle<text:bookmark-end text:name="__RefHeading___samba-role_2"/><text:bookmark-end text:name="samba-role"/></text:h>
      <text:p text:style-name="Text_20_body">Comme très légèrement détaillé au-dessus, Samba peut avoir différent rôle que je vais vous détailler cela, c'est sur ces paramètres que vous allez indiquer qu'elle mode utilisé.</text:p>
      <text:list text:style-name="List_20_1" text:continue-numbering="false">
        <text:list-item>
          <text:p text:style-name="List_20_1_Content_First"> <text:span text:style-name="Strong_20_Emphasis">standalone | standalone server</text:span> : Celui-ci peut fonctionner lui-même où il peut adhérer et de participer à un domaine Windows.<text:line-break/>Cette option peut également être utilisée pour créer un fichier ouvert et comme serveur d'impression.</text:p>
        </text:list-item>
        <text:list-item>
          <text:p text:style-name="List_20_1_Content"> <text:span text:style-name="Strong_20_Emphasis">member | member server</text:span> : Celui-ci peut joindre un domaine Windows existant (qui pourrait aussi être Samba3 ou samba4 base).<text:line-break/>Il a besoin des mots de passe cryptés et de se mapper avec Winbind.</text:p>
        </text:list-item>
        <text:list-item>
          <text:p text:style-name="List_20_1_Content"> <text:span text:style-name="Strong_20_Emphasis">classic primary domain controller</text:span> : Exécutez samba 4 comme un contrôleur/NT4 de domaine Samba 3.</text:p>
        </text:list-item>
        <text:list-item>
          <text:p text:style-name="List_20_1_Content"> <text:span text:style-name="Strong_20_Emphasis">netbios backup domain controller</text:span> : Exécute un contrôleur de domaine de sauvegarde Samba classique, fournissant des services d'ouverture de session de domaine aux clients Windows et Samba d'un domaine NT4-like.<text:line-break/>Utile pour un service de connexion redondante.</text:p>
        </text:list-item>
        <text:list-item>
          <text:p text:style-name="List_20_1_Content_Last"> <text:span text:style-name="Strong_20_Emphasis">active directory domain controller | domain controller | dc</text:span> : Active Directory Domain Controller fournir des services de connexion pour Windows XP via Windows 8. </text:p>
        </text:list-item>
      </text:list>
      <text:h text:style-name="Heading_20_2" text:outline-level="2"><text:bookmark-start text:name="__RefHeading___samba-security_3"/><text:bookmark-start text:name="samba-security"/>Samba SECURITY<text:bookmark-end text:name="__RefHeading___samba-security_3"/><text:bookmark-end text:name="samba-security"/></text:h>
      <text:p text:style-name="Text_20_body">C'est sur ce paramètre-là que vous devez réfléchir avant de commencer.<text:line-break/>
la politique de sécurité, vous permet de choisir la méthode d'authentification.</text:p>
      <text:list text:style-name="List_20_1" text:continue-numbering="false">
        <text:list-item>
          <text:p text:style-name="List_20_1_Content_First"> <text:span text:style-name="Strong_20_Emphasis">SHARE</text:span> : Sécurité basée sur les mots de passes. Les utilisateurs accèdent au partage en indiquant le mot de passe d'un utilisateur. Les droits sur les fichiers s'appliqueront sur le partage.<text:line-break/>Mode utilisé pour des postes sous Windows 9x et Me. Il est aussi possible de ne pas faire d'authentification via ce mode.</text:p>
        </text:list-item>
        <text:list-item>
          <text:p text:style-name="List_20_1_Content"> <text:span text:style-name="Strong_20_Emphasis">USER</text:span> : Une sécurité basée sur une identification par <text:span text:style-name="Source_20_Text">login</text:span> et <text:span text:style-name="Source_20_Text">mot de passe</text:span> depuis une liste d'utilisateurs (Base d'utilisateurs Samba, base d'annuaire LDAP, …).<text:line-break/>Ce mode est celui par défaut si le champ <text:span text:style-name="Source_20_Text">security</text:span> n'est pas renseigné.</text:p>
        </text:list-item>
        <text:list-item>
          <text:p text:style-name="List_20_1_Content"> <text:span text:style-name="Strong_20_Emphasis">DOMAIN</text:span> : Une sécurité basée sur une identification par <text:span text:style-name="Source_20_Text">login</text:span> et <text:span text:style-name="Source_20_Text">mot de passe</text:span> géré par un contrôleur de domaine.</text:p>
        </text:list-item>
        <text:list-item>
          <text:p text:style-name="List_20_1_Content"> <text:span text:style-name="Strong_20_Emphasis">SERVER</text:span> : Une sécurité basée sur une identification par <text:span text:style-name="Source_20_Text">login</text:span> et <text:span text:style-name="Source_20_Text">mot de passe</text:span> géré par un autre serveur sur le réseau.</text:p>
        </text:list-item>
        <text:list-item>
          <text:p text:style-name="List_20_1_Content_Last"> <text:span text:style-name="Strong_20_Emphasis">ADS</text:span> : Une sécurité basée sur Active Directory.</text:p>
        </text:list-item>
      </text:list>
      <text:h text:style-name="Heading_20_3" text:outline-level="3"><text:bookmark-start text:name="__RefHeading___installation-des-dependances_4"/><text:bookmark-start text:name="installation-des-dependances"/>Installation des dépendances<text:bookmark-end text:name="__RefHeading___installation-des-dependances_4"/><text:bookmark-end text:name="installation-des-dependances"/></text:h>
      <text:p text:style-name="Text_20_body">Cool ça commence
Pour les machines type debian  :</text:p>
      <text:p text:style-name="Preformatted_20_Text">apt-get install acl attr autoconf bind9utils bison build-essential \<text:line-break/>debhelper dnsutils docbook-xml docbook-xsl flex gdb libjansson-dev krb5-user \<text:line-break/>libacl1-dev libaio-dev libarchive-dev libattr1-dev libblkid-dev libbsd-dev \<text:line-break/>libcap-dev libcups2-dev libgnutls28-dev libgpgme-dev libjson-perl \<text:line-break/>libldap2-dev libncurses5-dev libpam0g-dev libparse-yapp-perl \<text:line-break/>libpopt-dev libreadline-dev nettle-dev perl perl-modules pkg-config \<text:line-break/>python-all-dev python-crypto python-dbg python-dev python-dnspython \<text:line-break/>python3-dnspython python-gpg python3-gpg python-markdown python3-markdown \<text:line-break/>python3-dev xsltproc zlib1g-dev liblmdb-dev lmdb-util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J'ai installé Kerberos client, car je présenterai dans d'autres article les différentes configurations de samba, je suis conscient que samba dans un rôle <text:span text:style-name="Source_20_Text">standalone</text:span> avec des logins locaux, c'est inutile</text:p>
          </table:table-cell>
        </table:table-row>
      </table:table>
      <text:p text:style-name="Preformatted_20_Text">git clone -b samba-4.13.3 https://gitlab.com/samba-team/samba.git samba-4.13.3<text:line-break/>cd samba-4.13.3<text:line-break/>./configure<text:line-break/>make<text:line-break/>make install</text:p>
      <text:p text:style-name="Text_20_body">Voilà, l'installation est terminée.</text:p>
      <text:list text:style-name="List_20_1" text:continue-numbering="false">
        <text:list-item>
          <text:p text:style-name="List_20_1_Content_First"> Les binaires sont placés <text:span text:style-name="Source_20_Text">/usr/local/samba/sbin/</text:span> </text:p>
        </text:list-item>
        <text:list-item>
          <text:p text:style-name="List_20_1_Content"> Le fichier de configuration <text:span text:style-name="Source_20_Text">smb.conf</text:span> sera à créer dans <text:span text:style-name="Source_20_Text">/usr/local/samba/etc</text:span> </text:p>
        </text:list-item>
        <text:list-item>
          <text:p text:style-name="List_20_1_Content_Last"> Les commandes <text:span text:style-name="Strong_20_Emphasis">samba-tool</text:span>, <text:span text:style-name="Strong_20_Emphasis">smbpasswd</text:span>, etc. se trouvent dans <text:span text:style-name="Source_20_Text">/usr/local/samba/bin</text:span></text:p>
        </text:list-item>
      </text:list>
      <text:p text:style-name="Text_20_body">Donc, pour que nous puissions utilisés les commandes habituelles de samba <text:span text:style-name="Source_20_Text">samba-tool, smbpasswd, etc</text:span>.<text:line-break/>
Nous allons donc, compléter notre variable d'environnement <text:span text:style-name="Source_20_Text">PATH</text:span>.<text:line-break/>
Ouvrer le fichier <text:span text:style-name="Source_20_Text">bash.bashrc</text:span> (type debian) ou <text:span text:style-name="Source_20_Text">bashrc</text:span> (type rehat) qui est dans <text:span text:style-name="Source_20_Text">/etc</text:span></text:p>
      <text:p text:style-name="Preformatted_20_Text">vim /etc/bash.bashrc</text:p>
      <text:p text:style-name="Text_20_body">Ajouté ce qui suit à la fin du fichier :</text:p>
      <text:p text:style-name="Preformatted_20_Text">export PATH=$PATH:/usr/local/samba/bin</text:p>
      <text:h text:style-name="Heading_20_3" text:outline-level="3"><text:bookmark-start text:name="__RefHeading___script-de-lancement_5"/><text:bookmark-start text:name="script-de-lancement"/>script de Lancement<text:bookmark-end text:name="__RefHeading___script-de-lancement_5"/><text:bookmark-end text:name="script-de-lancement"/></text:h>
      <text:p text:style-name="Text_20_body">Je me suis fabriqué un petit script de lancement <text:a xlink:type="simple" xlink:href="https://www.ksh-linux.info/systeme/samba/samba.tar.gz" text:style-name="Internet_20_link" text:visited-style-name="Visited_20_Internet_20_Link">samba.tar.gz</text:a>, il vous suffit de le récupérer, de le décompresser :</text:p>
      <text:p text:style-name="Preformatted_20_Text">tar -xvzf samba.tar.gz</text:p>
      <text:p text:style-name="Text_20_body">De le mettre dans le répertoire de lancement <text:span text:style-name="Source_20_Text">init.d</text:span>:</text:p>
      <text:p text:style-name="Preformatted_20_Text">mv samba /etc/init.d/</text:p>
      <text:p text:style-name="Text_20_body">Lui mettre les bons droits et le bon propriétaire, si ce n'est pas déjà fait.</text:p>
      <text:p text:style-name="Preformatted_20_Text">chown root:root /etc/init.d/samba<text:line-break/>chmod 755 /etc/init.d/samba</text:p>
      <text:p text:style-name="Text_20_body">Et pour terminer d'activer le service afin que le script soit exécuté au démarrage.</text:p>
      <text:p text:style-name="Preformatted_20_Text">update-rc.d samba defaults</text:p>
      <text:h text:style-name="Heading_20_3" text:outline-level="3"><text:bookmark-start text:name="__RefHeading___autresinformations_6"/><text:bookmark-start text:name="autresinformations"/>autres: informations<text:bookmark-end text:name="__RefHeading___autresinformations_6"/><text:bookmark-end text:name="autresinformations"/></text:h>
      <text:p text:style-name="Text_20_body">Pour désinstaller samba 4: </text:p>
      <text:p text:style-name="Preformatted_20_Text">make uninstall<text:line-break/>make clean<text:line-break/>rm -rf /usr/local/samba</text:p>
      <text:p text:style-name="Text_20_body">Pour effacer toutes la configuration de samba (fichier de configuration et base local)</text:p>
      <text:p text:style-name="Preformatted_20_Text">rm -f /usr/local/samba/etc/smb.conf<text:line-break/>rm -rf /usr/local/samba/private/*</text:p>
      <text:p text:style-name="Text_20_body">Affiché les connexions actives via Samba :</text:p>
      <text:p text:style-name="Preformatted_20_Text">smbstatus -v</text:p>
      <text:p text:style-name="Text_20_body">Articles en lien: <text:a xlink:type="simple" xlink:href="https://www.ksh-linux.info/systeme/samba/config-dc" text:style-name="Internet_20_link" text:visited-style-name="Visited_20_Internet_20_Link">rôle active directory domain controller</text:a>, <text:a xlink:type="simple" xlink:href="https://www.ksh-linux.info/systeme/samba/config-member" text:style-name="Internet_20_link" text:visited-style-name="Visited_20_Internet_20_Link">rôle member server, security ADS</text:a>, <text:a xlink:type="simple" xlink:href="https://www.ksh-linux.info/systeme/samba/config-standalone" text:style-name="Internet_20_link" text:visited-style-name="Visited_20_Internet_20_Link">rôle standalone, security USER</text:a>, <text:line-break/>
source : <text:a xlink:type="simple" xlink:href="https://wiki.samba.org/index.php/OS_Requirements" text:style-name="Internet_20_link" text:visited-style-name="Visited_20_Internet_20_Link">samba.org</text:a>, <text:a xlink:type="simple" xlink:href="http://fr.wikipedia.org/wiki/Samba_%28informatique%29" text:style-name="Internet_20_link" text:visited-style-name="Visited_20_Internet_20_Link">wikipedia</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1::18:37</meta:creation-date>
    <dc:creator>Generated</dc:creator>
    <dc:date>2026-09-15T01::18:37</dc:date>
    <dc:language>en-US</dc:language>
    <meta:editing-cycles>1</meta:editing-cycles>
    <meta:editing-duration>PT0S</meta:editing-duration>
    <dc:title>systeme:samba:1.installation</dc:title>
  </office:meta>
</office:document-meta>
</file>