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1420a78c889215ea85f080ef5435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samba:config-standalone"/><text:bookmark-start text:name="__RefHeading___role-standalone-security-user_1"/><text:bookmark-start text:name="role-standalone-security-user"/>rôle standalone, security USER<text:bookmark-end text:name="__RefHeading___role-standalone-security-user_1"/><text:bookmark-end text:name="role-standalone-security-user"/></text:h>
      <text:p text:style-name="Text_20_body"><draw:frame draw:style-name="medialeft" draw:name="0" text:anchor-type="paragraph" draw:z-index="0" svg:width="5.2916666666667cm" style:rel-width="100%" svg:height="1.4085731414868cm" style:rel-height="scale"><draw:image xlink:href="Pictures/791420a78c889215ea85f080ef54357c.png" xlink:type="simple" xlink:show="embed" xlink:actuate="onLoad"/></draw:frame>Je vais vous montrer une des configurations de samba le rôle <text:span text:style-name="Source_20_Text">standalone</text:span> quand on veut faire un serveur de partage de fichiers.<text:line-break/>
Pour l'installation, regardé <text:a xlink:type="simple" xlink:href="https://www.ksh-linux.info/systeme/samba/1.installation" text:style-name="Internet_20_link" text:visited-style-name="Visited_20_Internet_20_Link">Installation d'un serveur SAMBA 4</text:a>, car l'article est basé sur cet article. </text:p>
      <text:p text:style-name="Text_20_body">J'ai réalisé c'est article sur une machine Debian 8 Jessie
</text:p>
      <text:p text:style-name="Text_20_body">Tout d'abord, il faut vérifier le fichier <text:span text:style-name="Strong_20_Emphasis">/etc/hosts</text:span>, Si cela n'est pas déjà fait.<text:line-break/></text:p>
      <text:p text:style-name="Preformatted_20_Text"> 127.0.0.1<text:s text:c="7"/>localhost<text:line-break/> XXX.XXX.XXX.XXX<text:s text:c="4"/>nom.domaine.loc nom</text:p>
      <text:p text:style-name="Text_20_body">Ou<text:line-break/></text:p>
      <text:list text:style-name="List_20_1" text:continue-numbering="false">
        <text:list-item>
          <text:p text:style-name="List_20_1_Content_First"> <text:span text:style-name="Source_20_Text">nom.domaine.loc</text:span> représente le nom de votre serveur sur le réseau.</text:p>
        </text:list-item>
        <text:list-item>
          <text:p text:style-name="List_20_1_Content_Last"> xxx.xxx.xxx.xxx représente son IP</text:p>
        </text:list-item>
      </text:list>
      <text:p text:style-name="Text_20_body">Vérifier les DNS que vous avez saisis dans le fichier <text:span text:style-name="Strong_20_Emphasis">/etc/resolv.conf</text:span>, Si cela n'est pas déjà fait.<text:line-break/></text:p>
      <text:p text:style-name="Preformatted_20_Text"> search domain.loc<text:line-break/> domain domain.loc<text:line-break/> nameserver XXX.XXX.XXX.XXX<text:line-break/> nameserver XXX.XXX.XXX.XXX</text:p>
      <text:p text:style-name="Text_20_body">Modifier le fichier <text:span text:style-name="Source_20_Text">/etc/network/interfaces</text:span> pour lui donner une configuration <text:span text:style-name="Source_20_Text">IP static</text:span>, Si cela n'est pas déjà fait.<text:line-break/></text:p>
      <text:p text:style-name="Preformatted_20_Text"> auto ethX<text:line-break/> iface ethX inet static<text:line-break/><text:s text:c="6"/>address XXX.XXX.XXX.XXX<text:line-break/><text:s text:c="6"/>netmask XXX.XXX.XXX.XXX<text:line-break/><text:s text:c="6"/>gateway XXX.XXX.XXX.XXX</text:p>
      <text:p text:style-name="Text_20_body">Relancer le service <text:span text:style-name="Source_20_Text">networking</text:span> pour que la modification soit prise en compte.<text:line-break/></text:p>
      <text:p text:style-name="Preformatted_20_Text">/etc/init.d/networking restart</text:p>
      <text:p text:style-name="Text_20_body">Édité ou créé le fichier <text:span text:style-name="Source_20_Text">smb.conf</text:span> (/usr/local/samba/etc/smb.conf)</text:p>
      <text:p text:style-name="Preformatted_20_Text"> vim /usr/local/samba/etc/smb.conf</text:p>
      <text:p text:style-name="Text_20_body">Voici, la configuration :</text:p>
      <text:p text:style-name="Preformatted_20_Text"> [global]<text:line-break/> workgroup = WORKGROUP<text:line-break/> security = USER<text:line-break/> server role = standalone<text:line-break/> server string = samba %v<text:line-break/> netbios name = &lt;NOM-SERVEUR&gt;<text:line-break/> passdb backend = tdbsam<text:line-break/> encrypt passwords = yes<text:line-break/> null passwords = No<text:line-break/> machine password timeout = 604800<text:line-break/> obey pam restrictions = yes<text:line-break/> unix password sync = yes<text:line-break/> passwd program = /usr/bin/passwd %u<text:line-break/> passwd chat = *Enter\snew\s*\spassword:* %n\n *Retype\snew\s*\spassword:* %n\n *password\supdated\ssuccessfully* .<text:line-break/> pam password change = yes<text:line-break/> load printers = no<text:line-break/> printcap name = /dev/null<text:line-break/> disable spoolss = yes<text:line-break/> log file = /var/log/samba/log.%m<text:line-break/> log level = 3<text:line-break/> max log size = 100<text:line-break/> <text:line-break/> [homes]<text:line-break/> comment = Home Directories<text:line-break/> read only = no<text:line-break/> create mask = 0770<text:line-break/> directory mask = 0770<text:line-break/> invalid users =<text:line-break/> valid users = %S<text:line-break/> write list = %S<text:line-break/> read list =<text:line-break/> <text:line-break/> [rep_partage]<text:line-break/> comment = "rep_partage"<text:line-break/> path = /share/rep_partage<text:line-break/> readonly = no<text:line-break/> create mask = 0770<text:line-break/> directory mask = 0770<text:line-break/> force group = <text:line-break/> force user =<text:line-break/> invalid users=user4<text:line-break/> valid users=user1,@groupe1,user2<text:line-break/> write list=user1, user2, @group1<text:line-break/> read list=user3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enser a modifier <text:span text:style-name="Source_20_Text">&lt;NOM-SERVEUR&gt;</text:span> dans l'option <text:span text:style-name="Source_20_Text">netbios name</text:span><text:line-break/>
<text:span text:style-name="Strong_20_Emphasis">@sambausers</text:span> : vous n'êtes pas obligé d'ajouté le groupe, le login suffit, mais c'est pour montrer la syntaxe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script de Lancement</text:span><text:line-break/>
Je me suis fabriqué un petit script de lancement <text:a xlink:type="simple" xlink:href="https://www.ksh-linux.info/systeme/samba/samba.tar.gz" text:style-name="Internet_20_link" text:visited-style-name="Visited_20_Internet_20_Link">samba.tar.gz</text:a>, il vous suffit de le récupérer, de le décompresser :</text:p>
            <text:p text:style-name="Preformatted_20_Text">tar -xvzf samba.tar.gz</text:p>
            <text:p text:style-name="Text_20_body">De le mettre dans le répertoire de lancement <text:span text:style-name="Source_20_Text">init.d</text:span>:</text:p>
            <text:p text:style-name="Preformatted_20_Text">mv samba /etc/init.d/</text:p>
            <text:p text:style-name="Text_20_body">Lui mettre les bon droits et le bon propriétaire, si ce n'est pas déjà fait.</text:p>
            <text:p text:style-name="Preformatted_20_Text">chown root:root /etc/init.d/samba<text:line-break/>chmod 755 /etc/init.d/samba</text:p>
            <text:p text:style-name="Text_20_body">Et pour terminer d'activer le service, afin que le script soit exécuté au démarrage.</text:p>
            <text:p text:style-name="Preformatted_20_Text">update-rc.d samba defaults</text:p>
          </table:table-cell>
        </table:table-row>
      </table:table>
      <text:p text:style-name="Text_20_body">Pour prendre en compte les modifications, redémarrer le service samba</text:p>
      <text:p text:style-name="Preformatted_20_Text"> /etc/init.d/samba restart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ans la partie <text:span text:style-name="Source_20_Text">[rep_partage]</text:span>, le nom doit être le même que celui du répertoire que vous voulez partager le symbole <text:span text:style-name="Source_20_Text">_</text:span> underscore n'est pas là par hasard, les espaces sur les noms des répertoires ne sont pas pris en compte</text:p>
          </table:table-cell>
        </table:table-row>
      </table:table>
      <text:p text:style-name="Text_20_body">Création du répertoire de log:</text:p>
      <text:p text:style-name="Preformatted_20_Text">mkdir /var/log/samba</text:p>
      <text:p text:style-name="Text_20_body">Une fois terminé la configuration, pour vérifier que la configuration est sans faute de syntaxe, utiliser la commande suivante : </text:p>
      <text:p text:style-name="Preformatted_20_Text">testparm -s</text:p>
      <text:p text:style-name="Text_20_body">Il nous reste à démarrer le service : </text:p>
      <text:p text:style-name="Preformatted_20_Text"> /etc/init.d/samba</text:p>
      <text:h text:style-name="Heading_20_3" text:outline-level="3"><text:bookmark-start text:name="__RefHeading___logins_2"/><text:bookmark-start text:name="logins"/>Logins :<text:bookmark-end text:name="__RefHeading___logins_2"/><text:bookmark-end text:name="logins"/></text:h>
      <text:p text:style-name="Text_20_body">Ajouter un login Linux : </text:p>
      <text:p text:style-name="Preformatted_20_Text"> addgroup sambausers<text:line-break/> useradd -m -g sambausers toto</text:p>
      <text:p text:style-name="Text_20_body">Ajouter un login dans la base local de Samba :</text:p>
      <text:p text:style-name="Preformatted_20_Text"> smbpasswd -a toto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enser à ajouter <text:span text:style-name="Strong_20_Emphasis">toto</text:span> ou son groupe sur un répertoire partagé dans le fichier <text:span text:style-name="Source_20_Text">smb.conf</text:span>.<text:line-break/></text:p>
            <text:p text:style-name="Preformatted_20_Text">[rep_partage]<text:line-break/> comment = "rep_partage"<text:line-break/> path = /share/rep_partage<text:line-break/> readonly = no<text:line-break/> create mask = 0770<text:line-break/> directory mask = 0770<text:line-break/> force group = <text:line-break/> force user =<text:line-break/> invalid users=<text:line-break/> valid users=toto,@sambausers<text:line-break/> write list=toto,<text:line-break/> read list=@sambausers</text:p>
            <text:p text:style-name="Text_20_body"><text:span text:style-name="Strong_20_Emphasis">@sambausers</text:span> : vous n'êtes pas obligé d'ajouter le groupe, le login suffit, mais c'est pour vous montrer la syntaxe</text:p>
          </table:table-cell>
        </table:table-row>
      </table:table>
      <text:p text:style-name="Text_20_body">Ensuite, vous n'avez plus qu'à ajouter les droits associés au répertoire de partage, sinon Samba autorisera l'accès, mais pas le système Linux.<text:line-break/>
exemple: </text:p>
      <text:p text:style-name="Preformatted_20_Text">chown toto:sambausers /share/rep_partage</text:p>
      <text:p text:style-name="Text_20_body">Pour changer le mot de passe :</text:p>
      <text:p text:style-name="Preformatted_20_Text">smbpasswd toto</text:p>
      <text:p text:style-name="Text_20_body">Pour supprimer un login de la base Samba :</text:p>
      <text:p text:style-name="Preformatted_20_Text">smbpasswd -x toto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Quand vous supprimez un login de la base de samba, il n'est supprimer de Linux</text:p>
          </table:table-cell>
        </table:table-row>
      </table:table>
      <text:h text:style-name="Heading_20_3" text:outline-level="3"><text:bookmark-start text:name="__RefHeading___autres_3"/><text:bookmark-start text:name="autres"/>Autres<text:bookmark-end text:name="__RefHeading___autres_3"/><text:bookmark-end text:name="autres"/></text:h>
      <text:p text:style-name="Text_20_body">Affiche les connexions actives via Samba :</text:p>
      <text:p text:style-name="Preformatted_20_Text">smbstatus -v</text:p>
      <text:p text:style-name="Text_20_body">Pour effacer toutes la configuration de samba (fichier de configuration et base local)</text:p>
      <text:p text:style-name="Preformatted_20_Text">rm -f /usr/local/samba/etc/smb.conf<text:line-break/>rm -rf /usr/local/samba/private/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39:32</meta:creation-date>
    <dc:creator>Generated</dc:creator>
    <dc:date>2026-09-07T13::39:32</dc:date>
    <dc:language>en-US</dc:language>
    <meta:editing-cycles>1</meta:editing-cycles>
    <meta:editing-duration>PT0S</meta:editing-duration>
    <dc:title>systeme:samba:config-standalone</dc:title>
  </office:meta>
</office:document-meta>
</file>