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1420a78c889215ea85f080ef5435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samba:sauvegarde-et-restauration-d-un-ad-dc"/><text:bookmark-start text:name="__RefHeading___sauvegarde-et-restauration-d-un-ad-dc_1"/><text:bookmark-start text:name="sauvegarde-et-restauration-d-un-ad-dc"/>Sauvegarde et restauration d'un AD DC<text:bookmark-end text:name="__RefHeading___sauvegarde-et-restauration-d-un-ad-dc_1"/><text:bookmark-end text:name="sauvegarde-et-restauration-d-un-ad-dc"/></text:h>
      <text:p text:style-name="Text_20_body"><draw:frame draw:style-name="medialeft" draw:name="0" text:anchor-type="paragraph" draw:z-index="0" svg:width="5.2916666666667cm" style:rel-width="100%" svg:height="1.4085731414868cm" style:rel-height="scale"><draw:image xlink:href="Pictures/791420a78c889215ea85f080ef54357c.png" xlink:type="simple" xlink:show="embed" xlink:actuate="onLoad"/></draw:frame>Cette article est ajusté à samba 4.x.<text:line-break/>
J'ai déjà traité <text:a xlink:type="simple" xlink:href="https://www.ksh-linux.info/systeme/samba/1.installation" text:style-name="Internet_20_link" text:visited-style-name="Visited_20_Internet_20_Link">l'installation</text:a> et <text:a xlink:type="simple" xlink:href="https://www.ksh-linux.info/systeme/samba/config-dc" text:style-name="Internet_20_link" text:visited-style-name="Visited_20_Internet_20_Link">rôle active directory domain controller</text:a>.<text:line-break/>
Je vais vous parler de la sauvegarde et la restauration de samba dans l'espoir qu'il sera utile.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i vous avez plus d'un DC: NE JAMAIS restaurer un DC à partir de sauvegarde, si au moins un autre DC est encore en cours!<text:line-break/>Il suffit de joindre la nouvelle machine comme un nouveau DC.<text:line-break/>
Tout sera synchronisé avec l'autre DC en cours d'exécution.<text:line-break/></text:p>
            <text:list text:style-name="List_20_1" text:continue-numbering="false">
              <text:list-item>
                <text:p text:style-name="List_20_1_Content_First"> Vous ne devez jamais copier une base de données en cours d'exécution, vous pouvez sauvegarder les fichiers .ldb et les fichiers .mdb en ligne de commande avec 'tdbbackup'</text:p>
              </text:list-item>
              <text:list-item>
                <text:p text:style-name="List_20_1_Content"> Les fichiers créés par tdbbackup, sont des fichiers TDB complètes et normales.<text:line-break/>tdbbackup fait l'extraction en toute sécurité.</text:p>
              </text:list-item>
              <text:list-item>
                <text:p text:style-name="List_20_1_Content_Last"> Les sauvegardes de fichiers .pdb peuvent être simplement renommés (enlever le .bak) à leur ancien nom à restaurer.</text:p>
              </text:list-item>
            </text:list>
          </table:table-cell>
        </table:table-row>
      </table:table>
      <text:h text:style-name="Heading_20_3" text:outline-level="3"><text:bookmark-start text:name="__RefHeading___sauvegarde_2"/><text:bookmark-start text:name="sauvegarde"/>Sauvegarde<text:bookmark-end text:name="__RefHeading___sauvegarde_2"/><text:bookmark-end text:name="sauvegarde"/></text:h>
      <text:p text:style-name="Text_20_body">Le script de sauvegarde de samba n'est pas installé, lorsque vous exécutez «make install».<text:line-break/>
Il est recommandé que vous copiez à partir du répertoire des sources (source4/scripts/bin/samba_backup) à votre système, comme /usr/sbin, et de définir des autorisations sécurisés:</text:p>
      <text:p text:style-name="Preformatted_20_Text">cp ..../source4/scripting/bin/samba_backup /usr/sbin<text:line-break/>chown root:root /usr/sbin/samba_backup<text:line-break/>chmod 750 /usr/sbin/samba_backup</text:p>
      <text:p text:style-name="Text_20_body">Réglez les variables suivantes dans le script à vos besoins:</text:p>
      <text:p text:style-name="Preformatted_20_Text">FROMWHERE=/usr/local/samba<text:line-break/>WHERE=/usr/local/backups<text:line-break/>DAYS=90</text:p>
      <text:p text:style-name="Text_20_body">Créer le dossier de destination, celui que vous avez configuré dans le $WHERE et fixer les autorisation :</text:p>
      <text:p text:style-name="Preformatted_20_Text">mkdir /usr/local/backups<text:line-break/>chmod 750 /usr/local/backups</text:p>
      <text:p text:style-name="Text_20_body">Lancer le script de sauvegarde pour un premier test:</text:p>
      <text:p text:style-name="Preformatted_20_Text">/usr/sbin/samba_backup</text:p>
      <text:p text:style-name="Text_20_body">Si le script se termine sans erreur, vous devriez trouver trois fichiers dans le dossier de destination:</text:p>
      <text:list text:style-name="List_20_1" text:continue-numbering="false">
        <text:list-item>
          <text:p text:style-name="List_20_1_Content_First"> etc.{Timestamp}.tar.bz2 </text:p>
        </text:list-item>
        <text:list-item>
          <text:p text:style-name="List_20_1_Content"> samba4_private.{Timestamp}.tar.bz2</text:p>
        </text:list-item>
        <text:list-item>
          <text:p text:style-name="List_20_1_Content_Last"> sysvol.{Timestamp}.tar.bz2 </text:p>
        </text:list-item>
      </text:list>
      <text:p text:style-name="Text_20_body">Si votre test de sauvegarde a réussi, vous devriez ajouter un cron pour la sauvegarde quotidienne :</text:p>
      <text:p text:style-name="Preformatted_20_Text">crontab -e<text:line-break/>0 2 * * *<text:s text:c="7"/>/usr/sbin/samba_backup</text:p>
      <text:p text:style-name="Text_20_body">Dans l'exemple la sauvegarde s’exécutera à 2h du matin tous les jours.</text:p>
      <text:h text:style-name="Heading_20_3" text:outline-level="3"><text:bookmark-start text:name="__RefHeading___restauration_3"/><text:bookmark-start text:name="restauration"/>Restauration<text:bookmark-end text:name="__RefHeading___restauration_3"/><text:bookmark-end text:name="restauration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Ne jamais faire une restauration et un changement de version à la fois! Restaurez toujours sur un système qui utilise la même version de Samba que celui que vous avez créé la sauvegarde.</text:p>
              </text:list-item>
              <text:list-item>
                <text:p text:style-name="List_20_1_Content"> Restaurer sur un système avec la même adresse IP et le nom d'hôte.<text:line-break/>Sinon, vous allez rencontrer des problèmes Kerberos et DNS.</text:p>
              </text:list-item>
              <text:list-item>
                <text:p text:style-name="List_20_1_Content_Last"> Il est recommandé que la restauration soit faite sur le même système d'exploitation que celui sur lequel vous avez créé la sauvegarde.</text:p>
              </text:list-item>
            </text:list>
          </table:table-cell>
        </table:table-row>
      </table:table>
      <text:p text:style-name="Text_20_body">Si l'ensemble de votre système est cassé, vous devez d'abord configurer l'ensemble de la machine, comme je l'ai déjà aborder <text:a xlink:type="simple" xlink:href="https://www.ksh-linux.info/systeme/samba/config_dc" text:style-name="Internet_20_link" text:visited-style-name="Visited_20_Internet_20_Link">ici</text:a></text:p>
      <text:p text:style-name="Text_20_body">Supprimez les dossiers, que nous allons restaurer (samba ne doit pas être en cours d'exécution!):</text:p>
      <text:p text:style-name="Preformatted_20_Text">rm -rf /usr/local/samba/etc<text:line-break/>rm -rf /usr/local/samba/private<text:line-break/>rm -rf /usr/local/samba/var/locks/sysvo</text:p>
      <text:p text:style-name="Text_20_body">Maintenant décompresser vos fichiers de sauvegarde à leur ancien emplacement:</text:p>
      <text:p text:style-name="Preformatted_20_Text">cd /usr/local/backups<text:line-break/>tar -jxf etc.{Timestamp}.tar.bz2 -C /usr/local/samba/<text:line-break/>tar -jxf samba4_private.{Timestamp}.tar.bz2 -C /usr/local/samba/<text:line-break/>tar -jxf sysvol.{Timestamp}.tar.bz2 -C /usr/local/samba/</text:p>
      <text:p text:style-name="Text_20_body">Renommer les fichiers .ldb.bak dans le répertoire «private» en .ldb. :</text:p>
      <text:p text:style-name="Preformatted_20_Text">find /usr/local/samba/private/ -type f -name '*.ldb.bak' -print0 | while read -d $'\0' f ; do mv "$f" "${f%.bak}" ; done</text:p>
      <text:p text:style-name="Text_20_body">Si votre sauvegarde ne contient pas LCA étendues</text:p>
      <text:p text:style-name="Preformatted_20_Text">samba-tool ntacl sysvolreset</text:p>
      <text:p text:style-name="Text_20_body">Si vous utilisez Bind comme backend de DNS, vous devez fixer les bases de données hardlinks pour les DNS:</text:p>
      <text:p text:style-name="Preformatted_20_Text">samba_upgradedns --dns-backend=BIND9_DLZ</text:p>
      <text:p text:style-name="Text_20_body">Maintenant, vous pouvez démarrer samba et tester si votre restauration a été couronnée de succès.</text:p>
      <text:p text:style-name="Text_20_body">Source: <text:a xlink:type="simple" xlink:href="https://wiki.samba.org/index.php/Backup_and_restore_an_Samba_AD_DC" text:style-name="Internet_20_link" text:visited-style-name="Visited_20_Internet_20_Link">wiki.samba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35:04</meta:creation-date>
    <dc:creator>Generated</dc:creator>
    <dc:date>2026-09-16T03::35:04</dc:date>
    <dc:language>en-US</dc:language>
    <meta:editing-cycles>1</meta:editing-cycles>
    <meta:editing-duration>PT0S</meta:editing-duration>
    <dc:title>systeme:samba:sauvegarde-et-restauration-d-un-ad-dc</dc:title>
  </office:meta>
</office:document-meta>
</file>