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3f62c0cabcd071d3ddf21e18be0ec3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ysteme:zabbix:template-raid-logiciel"/><text:bookmark-start text:name="__RefHeading___surveiller-un-raid-logiciel-dans-zabbix_1"/><text:bookmark-start text:name="surveiller-un-raid-logiciel-dans-zabbix"/>Surveiller un raid logiciel dans zabbix<text:bookmark-end text:name="__RefHeading___surveiller-un-raid-logiciel-dans-zabbix_1"/><text:bookmark-end text:name="surveiller-un-raid-logiciel-dans-zabbix"/></text:h>
      <text:p text:style-name="Text_20_body"><draw:frame draw:style-name="medialeft" draw:name="0" text:anchor-type="paragraph" draw:z-index="0" svg:width="3.96875cm" style:rel-width="100%" svg:height="1.0398125cm" style:rel-height="scale"><draw:image xlink:href="Pictures/83f62c0cabcd071d3ddf21e18be0ec31.png" xlink:type="simple" xlink:show="embed" xlink:actuate="onLoad"/></draw:frame>Après, les quelques tutos de mis en place de la solution zabbix, vous surveillez vos équipements et serveurs, mais sur vos serveurs (sur certains) vous n'avez pas investi dans une carte raid, mais n'ayant pas envie de jouer avec le feu, vous vous dites, je vais faire un raid logiciels pour palier au problème de disque.</text:p>
      <text:p text:style-name="Text_20_body">Donc, la second réflexion que vous pouvez faire, mais comment surveiller le raid logiciel ?<text:line-break/>
je vous proposes une solution.</text:p>
      <text:p text:style-name="Text_20_body">Je vais vous présenter le template que j'utilise pour cela.<text:line-break/>

Alors, de quoi avons nous besoin pour remonter l'état d'un raid logiciel dans linux ?<text:line-break/>
La commande mdadm qui est installé automatiquement.</text:p>
      <text:p text:style-name="Text_20_body">D'un script, c'est lui que l'agent va utiliser pour remonter les informations dans zabbix serveur et du fichier xml contenant le template, qui devra être importé dans l'interface web zabbix.<text:line-break/>
<text:a xlink:type="simple" xlink:href="https://www.ksh-linux.info/systeme/zabbix/tempate_sofraid.tar.gz" text:style-name="Internet_20_link" text:visited-style-name="Visited_20_Internet_20_Link">ici</text:a></text:p>
      <text:p text:style-name="Text_20_body">Je remonte des états dans zabbix sous forme d'entier (0,1,2,4).<text:line-break/>
Mais pour les tristes humains que nous sommes, ce n'est pas très parlant, j'ai donc créé une liste de valeur, donc
pour que cela fonctionne sur zabbix une liste de valeur doit être créée avec le nom <text:span text:style-name="Source_20_Text">software raid</text:span> dans le menu <text:span text:style-name="Source_20_Text">administrateur&gt;general&gt;value mapping</text:span> de l'interface web zabbix.</text:p>
      <text:p text:style-name="Text_20_body">Voici, les valeurs :</text:p>
      <text:list text:style-name="List_20_1" text:continue-numbering="false">
        <text:list-item>
          <text:p text:style-name="List_20_1_Content_First"> 0 ⇒ le device md fonctionne normalement</text:p>
        </text:list-item>
        <text:list-item>
          <text:p text:style-name="List_20_1_Content"> 1 ⇒ le device md a au moins un disque de défaillant </text:p>
        </text:list-item>
        <text:list-item>
          <text:p text:style-name="List_20_1_Content"> 2 ⇒ le device md a plusieurs disque failed et inutilisables (raid4 ou raid5)</text:p>
        </text:list-item>
        <text:list-item>
          <text:p text:style-name="List_20_1_Content_Last"> 4 ⇒ Il y a eu une erreur en essayant d'obtenir des informations sur le device md</text:p>
        </text:list-item>
      </text:list>
      <text:p text:style-name="Text_20_body">Le script que j'ai fabriqué contient deux options, une pour remonter les noms des devices md et l'autre qui test s'il y a des erreurs avec les valeurs que j'ai détaillé au dessus.</text:p>
      <text:p text:style-name="Text_20_body">Pour que le login zabbix puisse utiliser <text:span text:style-name="Source_20_Text">/dev/stdout</text:span>, il faudra utiliser sudo.<text:line-break/>
Voici, comment faire :<text:line-break/>
Si, sudo n'est pas installé dans linux :</text:p>
      <text:p text:style-name="Preformatted_20_Text">aptitude install sudo </text:p>
      <text:p text:style-name="Text_20_body">ou</text:p>
      <text:p text:style-name="Preformatted_20_Text">yum install sudo</text:p>
      <text:p text:style-name="Text_20_body">Avec la commande <text:span text:style-name="Source_20_Text">visudo</text:span>, nous donnons le droit root le temps de l’exécution du script au login zabbix.</text:p>
      <text:p text:style-name="Preformatted_20_Text">visudo</text:p>
      <text:p text:style-name="Text_20_body">Ajoutez, cela à la fin :</text:p>
      <text:p text:style-name="Preformatted_20_Text">zabbix ALL=NOPASSWD: /usr/local/etc/sofraid.sh</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ource_20_Text">/usr/local/etc/sofraid.sh</text:span>, c'est la que j'ai placé mon script, vous pouvez personnaliser</text:p>
          </table:table-cell>
        </table:table-row>
      </table:table>
      <text:p text:style-name="Text_20_body">Il ne reste plus qu'a créer notre paramètre dans l'agent, pour faire cela édité le fichier de configuration de votre agent <text:span text:style-name="Source_20_Text">/etc/zabbix/zabbix_agentd.conf</text:span> ou <text:span text:style-name="Source_20_Text">/usr/local/etc/zabbix_agentd.conf</text:span>, cela dépend de votre installation.<text:line-break/>
Ajoutez la ligne suivante à la fin du fichier de configuration :</text:p>
      <text:p text:style-name="Preformatted_20_Text">UserParameter=softraid[*], sudo /usr/local/etc/softraid.sh $1 $2</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Source_20_Text">/usr/local/etc/sofraid.sh</text:span>, c'est la que j'ai placé mon script, vous pouvez personnaliser</text:p>
          </table:table-cell>
        </table:table-row>
      </table:table>
      <text:p text:style-name="Text_20_body">Voila, si, vous trouvez que le template manque d'objet <text:span text:style-name="Source_20_Text">items</text:span> n’hésiter pas sur les commentair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2::44:00</meta:creation-date>
    <dc:creator>Generated</dc:creator>
    <dc:date>2026-09-16T02::44:00</dc:date>
    <dc:language>en-US</dc:language>
    <meta:editing-cycles>1</meta:editing-cycles>
    <meta:editing-duration>PT0S</meta:editing-duration>
    <dc:title>systeme:zabbix:template-raid-logiciel</dc:title>
  </office:meta>
</office:document-meta>
</file>